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7bee4d4ebed269bd936a528236cdf9.png"/>
  <manifest:file-entry manifest:media-type="image/png" manifest:full-path="Pictures/b82d19205f6b4cf0a1249b8671a8f0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kilden_shipoil_order"/><text:bookmark-start text:name="__RefHeading___kilden_oil_spill_forecast_order_form_with_input_from_ship_drift_1"/><text:bookmark-start text:name="kilden_oil_spill_forecast_order_form_with_input_from_ship_drift"/>kilden oil spill forecast order form, with input from ship drift<text:bookmark-end text:name="__RefHeading___kilden_oil_spill_forecast_order_form_with_input_from_ship_drift_1"/><text:bookmark-end text:name="kilden_oil_spill_forecast_order_form_with_input_from_ship_drift"/></text:h>
      <text:p text:style-name="Text_20_body">In this case, the user has hit the <text:span text:style-name="Strong_20_Emphasis">Get ship trajectory</text:span> button in stead of entering the positions and times manually. The ship drift data are selected from a pop-up window (shown below). Note that the position/time data shown in the order form are now a series of data points. These may be edited manually. </text:p>
      <text:p text:style-name="Text_20_body"><draw:frame draw:style-name="media" draw:name="kilden oil+ship order form Legend" text:anchor-type="as-char" draw:z-index="0" svg:width="28.627916666667cm" style:rel-width="100%"><draw:text-box><text:p text:style-name="legendcenter"><draw:frame draw:style-name="media" draw:name="kilden oil+ship order form" text:anchor-type="as-char" draw:z-index="0" svg:width="28.627916666667cm" style:rel-width="100%" svg:height="25.373541666667cm" style:rel-height="scale"><draw:image xlink:href="Pictures/b77bee4d4ebed269bd936a528236cdf9.png" xlink:type="simple" xlink:show="embed" xlink:actuate="onLoad"/></draw:frame>kilden oil+ship order form</text:p></draw:text-box></draw:frame></text:p>
      <text:p text:style-name="Text_20_body"><draw:frame draw:style-name="media" draw:name="kilden oil+ship selectship Legend" text:anchor-type="as-char" draw:z-index="0" svg:width="12.117916666667cm"><draw:text-box><text:p text:style-name="legendcenter"><draw:frame draw:style-name="media" draw:name="kilden oil+ship selectship" text:anchor-type="as-char" draw:z-index="1" svg:width="12.117916666667cm" svg:height="13.335cm"><draw:image xlink:href="Pictures/b82d19205f6b4cf0a1249b8671a8f011.png" xlink:type="simple" xlink:show="embed" xlink:actuate="onLoad"/></draw:frame>kilden oil+ship selectship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kilden_shipoil_order</dc:title>
  </office:meta>
</office:document-meta>
</file>