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e92097e2e3f77e5c2cdb810b3861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kilden_ship_order"/><text:bookmark-start text:name="__RefHeading___kilden_ship_drift_forecast_order_form_1"/><text:bookmark-start text:name="kilden_ship_drift_forecast_order_form"/>kilden ship drift forecast order form<text:bookmark-end text:name="__RefHeading___kilden_ship_drift_forecast_order_form_1"/><text:bookmark-end text:name="kilden_ship_drift_forecast_order_form"/></text:h>
      <text:p text:style-name="Text_20_body"><text:span text:style-name="Strong_20_Emphasis">Main menu</text:span> is always at left.</text:p>
      <text:p text:style-name="Text_20_body"><text:span text:style-name="Strong_20_Emphasis">Ship drift forecast order form</text:span> is in the main panel at right.</text:p>
      <text:p text:style-name="Text_20_body"><draw:frame draw:style-name="media" draw:name="screenshot_kilden_mersea_oil_order.png|kilden drift services : ship drift order form Legend" text:anchor-type="as-char" draw:z-index="0" svg:width="28.627916666667cm" style:rel-width="100%"><draw:text-box><text:p text:style-name="legendcenter"><draw:frame draw:style-name="media" draw:name="screenshot_kilden_mersea_oil_order.png|kilden drift services : ship drift order form" text:anchor-type="as-char" draw:z-index="0" svg:width="28.627916666667cm" style:rel-width="100%" svg:height="25.373541666667cm" style:rel-height="scale"><draw:image xlink:href="Pictures/f6e92097e2e3f77e5c2cdb810b386135.png" xlink:type="simple" xlink:show="embed" xlink:actuate="onLoad"/></draw:frame>screenshot_kilden_mersea_oil_order.png|kilden drift services : ship drift order form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kilden_ship_order</dc:title>
  </office:meta>
</office:document-meta>
</file>