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user"/><text:bookmark-start text:name="__RefHeading___user_1"/><text:bookmark-start text:name="user"/>User<text:bookmark-end text:name="__RefHeading___user_1"/><text:bookmark-end text:name="user"/></text:h>
      <text:p text:style-name="Text_20_body">This page is to hold links to user documentation.</text:p>
      <text:list text:style-name="List_20_1" text:continue-numbering="false">
        <text:list-item>
          <text:p text:style-name="List_20_1_Content_First"> <text:a xlink:type="simple" xlink:href="https://kvalobs.wiki.met.no/doku.php?id=kvalobs#a_driftsdokumentasjon" text:style-name="Internet_20_link" text:visited-style-name="Visited_20_Internet_20_Link">QC1 Operational Documentation</text:a></text:p>
        </text:list-item>
        <text:list-item>
          <text:p text:style-name="List_20_1_Content_Last"> <text:a xlink:type="simple" xlink:href="https://wiki.met.no/kvoss/system/qc2/user" text:style-name="Internet_20_link" text:visited-style-name="Visited_20_Internet_20_Link">QC2 User Document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user</dc:title>
  </office:meta>
</office:document-meta>
</file>