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valobs:kvoss:system:qc2:user:version"/><text:bookmark-start text:name="__RefHeading___version_details_1"/><text:bookmark-start text:name="version_details"/>Version Details<text:bookmark-end text:name="__RefHeading___version_details_1"/><text:bookmark-end text:name="version_details"/></text:h>
      <text:p text:style-name="Text_20_body">To determine the version of kvqc2 installed on the system type:</text:p>
      <text:p text:style-name="Preformatted_20_Text">$ aptitude show kvqc2</text:p>
      <text:h text:style-name="Heading_20_1" text:outline-level="1"><text:bookmark-start text:name="__RefHeading___kvqc2_version1.0.4_2"/><text:bookmark-start text:name="kvqc2_version1.0.4"/>kvqc2 Version: 1.0.4<text:bookmark-end text:name="__RefHeading___kvqc2_version1.0.4_2"/><text:bookmark-end text:name="kvqc2_version1.0.4"/></text:h>
      <text:p text:style-name="Text_20_body"><text:span text:style-name="Strong_20_Emphasis">Algorithms in this release:</text:span></text:p>
      <table:table table:style-name="Table">
        <table:table-column/>
        <table:table-column/>
        <table:table-column/>
        <table:table-row>
          <table:table-cell office:value-type="string" table:style-name="tableheader">
            <text:p text:style-name="Table_20_Heading"> AlgoCode </text:p>
          </table:table-cell>
          <table:table-cell office:value-type="string" table:style-name="tableheader">
            <text:p text:style-name="Table_20_Heading">Description  </text:p>
          </table:table-cell>
          <table:table-cell office:value-type="string" table:style-name="tableheader">
            <text:p text:style-name="Table_20_Heading">Status  </text:p>
          </table:table-cell>
        </table:table-row>
        <table:table-row>
          <table:table-cell office:value-type="string" table:style-name="tablecell">
            <text:p text:style-name="tablealignleft"> 10 </text:p>
          </table:table-cell>
          <table:table-cell office:value-type="string" table:style-name="tablecell">
            <text:p text:style-name="tablealignleft"> SingleLinear </text:p>
          </table:table-cell>
          <table:table-cell office:value-type="string" table:style-name="tablecell">
            <text:p text:style-name="tablealignleft"><text:span text:style-name="Strong_20_Emphasis">kvqc2_1.0.4</text:span> Replaces a single missing value with a linear interpolated value. If specified checks that the correction lies within the available max ... min range, if not sets to nearest of max or min. Run for any paramid and optional max, min specified in the configuration file. </text:p>
          </table:table-cell>
        </table:table-row>
      </table:table>
      <text:p text:style-name="Text_20_body"><text:span text:style-name="Strong_20_Emphasis">Example Configuration File</text:span></text:p>
      <text:p text:style-name="Text_20_body"><draw:frame draw:style-name="media" draw:name="0" text:anchor-type="as-char" draw:z-index="0" svg:width="13.229166666667cm" svg:height="13.229166666667cm"><draw:image xlink:href="/srv/dokuwiki/data/media/kvoss/system/qc2/user/cfg-doc.png" xlink:type="simple" xlink:show="embed" xlink:actuate="onLoad"/></draw:frame></text:p>
      <text:p text:style-name="Text_20_body"><text:span text:style-name="Strong_20_Emphasis">Spatial Interpolation</text:span></text:p>
      <text:p text:style-name="Text_20_body">No algorithms in this release perform any spatial interpolation hence the InterpCode configuration parameter, if set, has no effec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kvalobs:kvoss:system:qc2:user:version</dc:title>
  </office:meta>
</office:document-meta>
</file>