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valobs:kvoss:system:qc2:user:qc2_schedule"/><text:bookmark-start text:name="__RefHeading___qc2_schedule_1"/><text:bookmark-start text:name="qc2_schedule"/>QC2 Schedule<text:bookmark-end text:name="__RefHeading___qc2_schedule_1"/><text:bookmark-end text:name="qc2_schedule"/></text:h>
      <text:p text:style-name="Preformatted_20_Text">#<text:s text:c="2"/>Simple Perl script to plot the start times of each Qc2 algorithm <text:line-break/>#<text:s text:c="2"/>paule@met.no 2010-08-02<text:line-break/>#<text:line-break/>#<text:s text:c="2"/>Usage: <text:line-break/>#<text:line-break/>#<text:s text:c="4"/>./QC2-Schedule.pl input-directory [output-filename]<text:line-break/>#<text:line-break/>#<text:s text:c="4"/>input-directory : the path where the configuration files are located<text:line-break/>#<text:s text:c="4"/>e.g. /etc/kvalobs/Qc2Config<text:line-break/>#<text:line-break/>#<text:s text:c="4"/>output-filename : an OPTIONAL filename for the output. The output is in html<text:line-break/>#<text:s text:c="4"/>so a filename of the form XXX.html is advised. If no filename is given<text:line-break/>#<text:s text:c="4"/>the script will write (overwrite mode) to QC2-Schedule.html in the local directory.<text:line-break/>#<text:line-break/>#<text:s text:c="4"/>NB: Change the value of $ip when installing this file on a new system and place the<text:line-break/>#<text:s text:c="4"/>files:<text:line-break/>#<text:s text:c="6"/>bluebar.gif<text:s text:c="2"/>blue-line.gif<text:s text:c="2"/>busy.gif<text:s text:c="2"/>shim.gif <text:line-break/>#<text:s text:c="4"/>in the corresponding directory.<text:line-break/>#</text:p>
      <text:p text:style-name="Text_20_body"><text:a xlink:type="simple" xlink:href="https://svn.met.no/viewvc/kvoss/kvQc2/trunk/src/Reference/QC2-Schedule/" text:style-name="Internet_20_link" text:visited-style-name="Visited_20_Internet_20_Link">Sources</text:a></text:p>
      <text:h text:style-name="Heading_20_2" text:outline-level="2"><text:bookmark-start text:name="__RefHeading___demo_output_2"/><text:bookmark-start text:name="demo_output"/>Demo Output<text:bookmark-end text:name="__RefHeading___demo_output_2"/><text:bookmark-end text:name="demo_outpu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system:qc2:user:qc2_schedule</dc:title>
  </office:meta>
</office:document-meta>
</file>