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b93fba37ff85462196b55b83bddc2b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user:algorithms"/><text:bookmark-start text:name="__RefHeading___algorithm_configuration_options_1"/><text:bookmark-start text:name="algorithm_configuration_options"/>Algorithm Configuration Options<text:bookmark-end text:name="__RefHeading___algorithm_configuration_options_1"/><text:bookmark-end text:name="algorithm_configuration_options"/></text:h>
      <text:p text:style-name="Text_20_body">The program_options <text:a xlink:type="simple" xlink:href="https://wiki.met.no/kvalobs/kvoss/system/qc2/user/configuration" text:style-name="Internet_20_link" text:visited-style-name="Visited_20_Internet_20_Link">configuration file</text:a> currently controls the algorithm selected by the value of <text:span text:style-name="Strong_20_Emphasis">AlgoCode</text:span> set.</text:p>
      <text:p text:style-name="Text_20_body">On <text:span text:style-name="Emphasis">2009/07/08 20:54</text:span> the possible values for <text:span text:style-name="Strong_20_Emphasis">AlgoCode</text:span> ar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lgoCode </text:p>
          </table:table-cell>
          <table:table-cell office:value-type="string" table:style-name="tableheader">
            <text:p text:style-name="Table_20_Heading">Description  </text:p>
          </table:table-cell>
          <table:table-cell office:value-type="string" table:style-name="tableheader">
            <text:p text:style-name="Table_20_Heading">Status 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Redistribute accumulated precipitation. </text:p>
          </table:table-cell>
          <table:table-cell office:value-type="string" table:style-name="tablecell">
            <text:p text:style-name="tablealignleft">OK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Generate variability parameters.   </text:p>
          </table:table-cell>
          <table:table-cell office:value-type="string" table:style-name="tablecell">
            <text:p text:style-name="tablealignleft">Development.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General interpolation in both time and space and estimate a modelled value   </text:p>
          </table:table-cell>
          <table:table-cell office:value-type="string" table:style-name="tablecell">
            <text:p text:style-name="tablealignleft">Development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Temporal interpolation for “one-point” gaps (fill in missing values).   </text:p>
          </table:table-cell>
          <table:table-cell office:value-type="string" table:style-name="tablecell">
            <text:p text:style-name="tablealignleft">Development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Perform only an interpolation.   </text:p>
          </table:table-cell>
          <table:table-cell office:value-type="string" table:style-name="tablecell">
            <text:p text:style-name="tablealignleft">For testing and quality control.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Null call ... does nothing.   </text:p>
          </table:table-cell>
          <table:table-cell office:value-type="string" table:style-name="tablecell">
            <text:p text:style-name="tablealignleft">For testing only. </text:p>
          </table:table-cell>
        </table:table-row>
        <table:table-row>
          <table:table-cell office:value-type="string" table:style-name="tablecell">
            <text:p text:style-name="tablealignleft"> other </text:p>
          </table:table-cell>
          <table:table-cell office:value-type="string" table:style-name="tablecell">
            <text:p text:style-name="tablealignleft">Other values are handled gracefully and no algorithm initiated. </text:p>
          </table:table-cell>
          <table:table-cell office:value-type="string" table:style-name="tablecell">
            <text:p text:style-name="tablealignleft">OK </text:p>
          </table:table-cell>
        </table:table-row>
      </table:table>
      <text:h text:style-name="Heading_20_2" text:outline-level="2"><text:bookmark-start text:name="__RefHeading___temporal_interpolation_for_one-point_gaps_2"/><text:bookmark-start text:name="temporal_interpolation_for_one-point_gaps"/>Temporal interpolation for "one-point" gaps<text:bookmark-end text:name="__RefHeading___temporal_interpolation_for_one-point_gaps_2"/><text:bookmark-end text:name="temporal_interpolation_for_one-point_gaps"/></text:h>
      <text:p text:style-name="Text_20_body"><text:span text:style-name="Strong_20_Emphasis">[ALGOCODE:4]</text:span></text:p>
      <text:p text:style-name="Text_20_body">Algorithm location in kvalobs distribution: src/kvQc2/algoithms/ProcessUnitT</text:p>
      <text:p text:style-name="Text_20_body">Currently configured for hourly temperature values:</text:p>
      <text:list text:style-name="Numbering_20_1" text:continue-numbering="false">
        <text:list-item>
          <text:p text:style-name="Numbering_20_1_Content_First"> Locates a single missing value</text:p>
        </text:list-item>
        <text:list-item>
          <text:p text:style-name="Numbering_20_1_Content"> Checks if data available immediately before and after the interval</text:p>
        </text:list-item>
        <text:list-item>
          <text:p text:style-name="Numbering_20_1_Content"> If available generates first estimate from linear interpolation</text:p>
        </text:list-item>
        <text:list-item>
          <text:p text:style-name="Numbering_20_1_Content"> Checks for the Max and Min temperature for the missing value from the measurements registered in the hour afterwards</text:p>
        </text:list-item>
        <text:list-item>
          <text:p text:style-name="Numbering_20_1_Content_Last"> Performs a second estimate as the average of 0.5*(MaxT + MinT)</text:p>
        </text:list-item>
      </text:list>
      <text:p text:style-name="Text_20_body"><text:span text:style-name="Strong_20_Emphasis">TBD</text:span> ... add logic to propose best model value ...</text:p>
      <text:h text:style-name="Heading_20_2" text:outline-level="2"><text:bookmark-start text:name="__RefHeading___general_interpolation_in_both_time_and_space_and_estimate_a_modelled_value_3"/><text:bookmark-start text:name="general_interpolation_in_both_time_and_space_and_estimate_a_modelled_value"/>General interpolation in both time and space and estimate a modelled value<text:bookmark-end text:name="__RefHeading___general_interpolation_in_both_time_and_space_and_estimate_a_modelled_value_3"/><text:bookmark-end text:name="general_interpolation_in_both_time_and_space_and_estimate_a_modelled_value"/></text:h>
      <text:p text:style-name="Text_20_body">This is a generalisation of processUnitT and identifies a gap of arbitrary length in a time series and identifies valid points before and after the gap up until the next gap on either side. This provides a small time series (with  missing values) upon  which the most appropriate temporal (and spatial ... taking into account neighbours) may be applied.</text:p>
      <text:p text:style-name="Preformatted_20_Text">src/kvQc2/algorithms/Process4D.cc</text:p>
      <text:p text:style-name="Text_20_body"><draw:frame draw:style-name="media" draw:name="0" text:anchor-type="as-char" draw:z-index="0" svg:width="2.1166666666667cm" svg:height="0.396875cm"><draw:image xlink:href="Pictures/2b93fba37ff85462196b55b83bddc2b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user:algorithms</dc:title>
  </office:meta>
</office:document-meta>
</file>