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"/><text:bookmark-start text:name="__RefHeading___case_studies_1"/><text:bookmark-start text:name="case_studies"/>Case Studies<text:bookmark-end text:name="__RefHeading___case_studies_1"/><text:bookmark-end text:name="case_studies"/></text:h>
      <text:p text:style-name="Text_20_body">An interesting example to test in a space-time-qc. A sudden drop (10 degrees) in temp caused by front-passage gives error message in QC1. To be granted in QC2.
<draw:frame draw:style-name="media" draw:name="1292gartland140709kl14 Legend" text:anchor-type="as-char" draw:z-index="0" svg:width="2.6458333333333cm"><draw:text-box><text:p text:style-name="legendcenter"><draw:frame draw:style-name="media" draw:name="1292gartland140709kl14" text:anchor-type="as-char" draw:z-index="0" svg:width="2.6458333333333cm" svg:height="2.6458333333333cm"><draw:image xlink:href="/srv/dokuwiki/data/media/kvoss/system/qc2/1292gartland140709kl14.png" xlink:type="simple" xlink:show="embed" xlink:actuate="onLoad"/></draw:frame>1292gartland140709kl14</text:p></draw:text-box></draw:frame>|<draw:frame draw:style-name="media" draw:name="1292gartland140709kl14lyn Legend" text:anchor-type="as-char" draw:z-index="0" svg:width="2.6458333333333cm"><draw:text-box><text:p text:style-name="legendcenter"><draw:frame draw:style-name="media" draw:name="1292gartland140709kl14lyn" text:anchor-type="as-char" draw:z-index="1" svg:width="2.6458333333333cm" svg:height="2.6458333333333cm"><draw:image xlink:href="/srv/dokuwiki/data/media/kvoss/system/qc2/1292gartland140709kl14lyn.png" xlink:type="simple" xlink:show="embed" xlink:actuate="onLoad"/></draw:frame>1292gartland140709kl14lyn</text:p></draw:text-box></draw:frame>
<text:span text:style-name="Strong_20_Emphasis">Station Gartland, Trøndelag 14 july 2009</text:span></text:p>
      <text:h text:style-name="Heading_20_1" text:outline-level="1"><text:bookmark-start text:name="__RefHeading___test_files_2"/><text:bookmark-start text:name="test_files"/>Test Files<text:bookmark-end text:name="__RefHeading___test_files_2"/><text:bookmark-end text:name="test_files"/></text:h>
      <text:list text:style-name="List_20_1" text:continue-numbering="false">
        <text:list-item>
          <text:p text:style-name="List_20_1_Content_First"> ...</text:p>
        </text:list-item>
        <text:list-item>
          <text:p text:style-name="List_20_1_Content"> ...</text:p>
        </text:list-item>
        <text:list-item>
          <text:p text:style-name="List_20_1_Content_Last"> ...</text:p>
        </text:list-item>
      </text:list>
      <text:h text:style-name="Heading_20_1" text:outline-level="1"><text:bookmark-start text:name="__RefHeading___test_data_3"/><text:bookmark-start text:name="test_data"/>Test Data<text:bookmark-end text:name="__RefHeading___test_data_3"/><text:bookmark-end text:name="test_data"/></text:h>
      <text:p text:style-name="Text_20_body"><text:span text:style-name="Strong_20_Emphasis">Test data sets for populating test versions of the kvalobs database:</text:span></text:p>
      <text:list text:style-name="List_20_1" text:continue-numbering="false">
        <text:list-item>
          <text:p text:style-name="LastListParagraph_List_20_1_Content_First"> <text:a xlink:type="simple" xlink:href="https://wiki.met.no/kvoss/system/qc2/2007_paramid_110.doc" text:style-name="Internet_20_link" text:visited-style-name="Visited_20_Internet_20_Link">March-December, 2007, paramid=110</text:a></text:p>
        </text:list-item>
      </text:list>
      <text:p text:style-name="Text_20_body"><text:span text:style-name="Strong_20_Emphasis">Note</text:span> the above is a plain text file. The .doc extension is used since only a limited set of extensions can be uploaded to the wiki <draw:frame draw:style-name="media" draw:name="2" text:anchor-type="as-char" draw:z-index="2" svg:width="2.1166666666667cm" svg:height="0.396875cm"><draw:image xlink:href="Pictures/2b93fba37ff85462196b55b83bddc2b0.gif" xlink:type="simple" xlink:show="embed" xlink:actuate="onLoad"/></draw:frame>. The <text:span text:style-name="Emphasis">text file</text:span> comprises data extracted from the operational or historic kvalobs database in the form of lines such as:</text:p>
      <text:p text:style-name="Preformatted_20_Text">17741;2007-04-02 06:00:00;-1;110;2007-10-03 16:39:21;402;0;0;-1;1110000000001000;7000000000000000;NULL</text:p>
      <text:p text:style-name="Text_20_body">and may be loaded into a test version of the kvalobs database with:</text:p>
      <text:p text:style-name="Preformatted_20_Text">$ psql kvalobs<text:line-break/><text:line-break/>kvalobs=# COPY data FROM //Full-path-of-text-file// USING DELIMITERS ';' WITH NULL AS 'NULL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</dc:title>
  </office:meta>
</office:document-meta>
</file>