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b93fba37ff85462196b55b83bddc2b0.gif"/>
  <manifest:file-entry manifest:media-type="image/gif" manifest:full-path="Pictures/05db63c6a471e1d96b5f6440433cb0af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vm101notes"/><text:bookmark-start text:name="__RefHeading___installation_and_test_on_dev-vm101_notes_1"/><text:bookmark-start text:name="installation_and_test_on_dev-vm101_notes"/>Installation and test on dev-vm101 notes<text:bookmark-end text:name="__RefHeading___installation_and_test_on_dev-vm101_notes_1"/><text:bookmark-end text:name="installation_and_test_on_dev-vm101_notes"/></text:h>
      <text:p text:style-name="Text_20_body">The following notes describe the installation and use of <text:span text:style-name="Strong_20_Emphasis">kvqc2 version 1.0.1</text:span> Sources: <text:a xlink:type="simple" xlink:href="https://svn.met.no/viewvc/kvoss/kvQc2/branches/kvqc2-1.0.1/" text:style-name="Internet_20_link" text:visited-style-name="Visited_20_Internet_20_Link">https://svn.met.no/viewvc/kvoss/kvQc2/branches/kvqc2-1.0.1/</text:a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tep 1 </text:p>
          </table:table-cell>
          <table:table-cell office:value-type="string" table:style-name="tableheader">
            <text:p text:style-name="Table_20_Heading">Installation </text:p>
          </table:table-cell>
        </table:table-row>
      </table:table>
      <text:list text:style-name="List_20_1" text:continue-numbering="false">
        <text:list-item>
          <text:p text:style-name="List_20_1_Content_First"> Log into dev-vm101 as user kvalobs</text:p>
        </text:list-item>
        <text:list-item>
          <text:p text:style-name="List_20_1_Content"> If an old kvqc2 exists stop the running kvqc2 process</text:p>
        </text:list-item>
        <text:list-item>
          <text:p text:style-name="List_20_1_Content_Last"> Remove active configuration files (this is to just ensure that when the new kvqc2 version is set running it does not find and use an old configuration file)</text:p>
        </text:list-item>
      </text:list>
      <text:p text:style-name="Text_20_body">For example:</text:p>
      <text:p text:style-name="Preformatted_20_Text">$ cd /etc/kvalobs/Qc2Config<text:line-break/>$ mv XXX.cfg XXX.hold <text:line-break/>$ mv ProcessUnit.cfg ProcessUnit.hold</text:p>
      <text:p text:style-name="Text_20_body">( PS NOTE: actually now all the earliy config files have been moved to /etc/kvalobs/Qc2Config/old )</text:p>
      <text:list text:style-name="List_20_1" text:continue-numbering="false">
        <text:list-item>
          <text:p text:style-name="List_20_1_Content_First"> Install the latest version of kvqc2</text:p>
        </text:list-item>
        <text:list-item>
          <text:p text:style-name="List_20_1_Content_Last"> Log in as a user with sudoer permission</text:p>
        </text:list-item>
      </text:list>
      <text:p text:style-name="Preformatted_20_Text">$ sudo apt-get install kvqc2</text:p>
      <text:p text:style-name="Text_20_body">Note: the above is the standard way to do this, but did not work. Here is the trace (this is a separate issue to work on!!!) <draw:frame draw:style-name="media" draw:name="0" text:anchor-type="as-char" draw:z-index="0" svg:width="2.1166666666667cm" svg:height="0.396875cm"><draw:image xlink:href="Pictures/2b93fba37ff85462196b55b83bddc2b0.gif" xlink:type="simple" xlink:show="embed" xlink:actuate="onLoad"/></draw:frame> Investigate and fix.</text:p>
      <text:p text:style-name="Preformatted_20_Text">paule@dev-vm101:~$ apt-cache search kvqc2<text:line-break/>kvqc2 - Non-real-time and geo-statistical quality controls.<text:line-break/>paule@dev-vm101:~$ sudo apt-get install kvqc2<text:line-break/>Reading package lists... Done<text:line-break/>Building dependency tree... Done<text:line-break/>kvqc2 is already the newest version.<text:line-break/>You might want to run `apt-get -f install' to correct these:<text:line-break/>The following packages have unmet dependencies:<text:line-break/><text:s text:c="2"/>libkvcpp-dev: Depends: libkvcpp1 (= 2.1.3-1) but 2.1.4-1 is to be installed<text:line-break/><text:s text:c="2"/>libkvcpp1: Depends: libkvalobs1 (= 2.1.4-1) but 2.1.4-3 is to be installed<text:line-break/>E: Unmet dependencies. Try 'apt-get -f install' with no packages (or specify a solution).<text:line-break/>paule@dev-vm101:~$ </text:p>
      <text:p text:style-name="Text_20_body">Instead installed the new kvqc2 directly from where the debian package was built on dev-vm101:</text:p>
      <text:p text:style-name="Text_20_body">i.e. using “sudo dpkg -i kvqc2_1.0.1-1_i386.deb” as illustrated below.</text:p>
      <text:p text:style-name="Preformatted_20_Text">paule@dev-vm101:~/kvqc2-1.0.1$ ls<text:line-break/>kvqc2-1.0.1<text:s text:c="12"/>kvqc2_1.0.1-1_i386.changes<text:s text:c="2"/>kvqc2_1.0.1.orig.tar.gz<text:line-break/>kvqc2_1.0.1-1.diff.gz<text:s text:c="2"/>kvqc2_1.0.1-1_i386.deb<text:s text:c="6"/>kvqc2-1.0.1.tar.gz<text:line-break/>kvqc2_1.0.1-1.dsc<text:s text:c="6"/>kvqc2_1.0.1-1_i386.upload<text:line-break/>paule@dev-vm101:~/kvqc2-1.0.1$ sudo dpkg -i kvqc2_1.0.1-1_i386.deb<text:line-break/>(Reading database ... 52403 files and directories currently installed.)<text:line-break/>Preparing to replace kvqc2 1.0.0-1 (using kvqc2_1.0.1-1_i386.deb) ...<text:line-break/>Unpacking replacement kvqc2 ...<text:line-break/>Setting up kvqc2 (1.0.1-1) ...<text:line-break/>paule@dev-vm101:~/kvqc2-1.0.1$ </text:p>
      <text:h text:style-name="Heading_20_3" text:outline-level="3"><text:bookmark-start text:name="__RefHeading___run_and_initial_tests_3"/><text:bookmark-start text:name="run_and_initial_tests"/>Run and initial tests<text:bookmark-end text:name="__RefHeading___run_and_initial_tests_3"/><text:bookmark-end text:name="run_and_initial_tes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tep 2 </text:p>
          </table:table-cell>
          <table:table-cell office:value-type="string" table:style-name="tableheader">
            <text:p text:style-name="Table_20_Heading">Run with “kvstart”</text:p>
          </table:table-cell>
        </table:table-row>
      </table:table>
      <text:list text:style-name="List_20_1" text:continue-numbering="false">
        <text:list-item>
          <text:p text:style-name="List_20_1_Content_First"> “kvstart” should start the new version, just test to see if this works:</text:p>
        </text:list-item>
        <text:list-item>
          <text:p text:style-name="List_20_1_Content_Last"> Login as user kvalobs and then:</text:p>
        </text:list-item>
      </text:list>
      <text:p text:style-name="Preformatted_20_Text">kvalobs@dev-vm101:~$ kvstart<text:line-break/>KVBIN=/usr/bin<text:line-break/>KVPID=/var/run/kvalobs<text:line-break/>TIMEOUT=60<text:line-break/> <text:line-break/> <text:line-break/><text:s text:c="2"/>Starter kvalobs dette kan ta noe tid!<text:line-break/><text:s text:c="2"/>Hvis det ikke skjer noe på MER enn 60 sekund<text:line-break/><text:s text:c="2"/>bruk CTRL-C for å avbryte!<text:line-break/> <text:line-break/> <text:line-break/>Starter kvQabased ....running<text:line-break/>Starter kvManagerd ....running<text:line-break/>Starter kvDataInputd ....running<text:line-break/>Starter kvServiced ....running<text:line-break/>Starter kvAgregated ....running<text:line-break/>Starter kvsynopd ....running<text:line-break/>Starter norcom2kv ....running<text:line-break/>Starter kvqc2 ....Ok!<text:line-break/></text:p>
      <text:list text:style-name="List_20_1" text:continue-numbering="false">
        <text:list-item>
          <text:p text:style-name="LastListParagraph_List_20_1_Content_First"> Stop kvqc2 {use whatever is the operational procedure to stop an individual daemon}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Step 3 </text:p>
          </table:table-cell>
          <table:table-cell office:value-type="string" table:style-name="tableheader">
            <text:p text:style-name="Table_20_Heading">Run “kvqc2” from command line</text:p>
          </table:table-cell>
        </table:table-row>
      </table:table>
      <text:list text:style-name="List_20_1" text:continue-numbering="false">
        <text:list-item>
          <text:p text:style-name="LastListParagraph_List_20_1_Content_First"> Run from the command line and check output</text:p>
        </text:list-item>
      </text:list>
      <text:p text:style-name="Preformatted_20_Text">kvalobs@dev-vm101:~$ kvstart</text:p>
      <text:p text:style-name="Text_20_body">Note the following features:</text:p>
      <text:list text:style-name="List_20_1" text:continue-numbering="false">
        <text:list-item>
          <text:p text:style-name="List_20_1_Content_First"> -- kvqc2-1.0.1: starting .... the new version is installed</text:p>
        </text:list-item>
        <text:list-item>
          <text:p text:style-name="List_20_1_Content"> Logging to file &lt;/var/log/kvalobs/Qc2.log&gt;!</text:p>
        </text:list-item>
        <text:list-item>
          <text:p text:style-name="List_20_1_Content_Last"> Scanning For Files {repeated} ... i.e. no configuration files are active</text:p>
        </text:list-item>
      </text:list>
      <text:p text:style-name="Text_20_body">All of the above can be seen below!</text:p>
      <text:p text:style-name="Preformatted_20_Text">kvalobs@dev-vm101:~$ which kvqc2<text:line-break/>/usr/bin/kvqc2<text:line-break/>kvalobs@dev-vm101:~$ kvqc2<text:line-break/>INFO: <text:line-break/>-- Reading configuration from file &lt;/etc/kvalobs/kvalobs.conf&gt;!<text:line-break/>INFO: <text:line-break/>-- Configuration file loaded!<text:line-break/>INFO: <text:line-break/>-- Using 'database.dbconnect' from configuration file<text:line-break/>FROM CONFIGURATION FILE: pgdriver.so<text:line-break/>Logging to file &lt;/var/log/kvalobs/Qc2.log&gt;!<text:line-break/>INFO: (Qc2 ...)<text:line-break/>-- kvqc2-1.0.1: starting ....<text:line-break/>INFO: (Qc2 ...)<text:line-break/>-- Using &lt;kvtest-dev-vm101/&gt; as path in CORBA nameserver<text:line-break/>INFO: (Qc2 ...)<text:line-break/>-- Using CORBA nameserver at: corbans.met.no<text:line-break/>INFO: (Qc2 ...)<text:line-break/>-- Loading driver for database engine &lt;/usr/lib/kvalobs/db/pgdriver.so&gt;!<text:line-break/>INFO: (Qc2 ...)<text:line-break/>-- Driver &lt;PostgreSQL&gt; loaded!<text:line-break/>INFO: (Qc2 ...)<text:line-break/>-- Writing pid to file &lt;/var/run/kvalobs/kvqc2-dev-vm101.pid&gt;!<text:line-break/>INFO: <text:line-break/>-- Qc2Work: starting work thread!<text:line-break/>INFO: <text:line-break/>-- New database connection (PostgreSQL) created!<text:line-break/>DEBUG: <text:line-break/>-- Created a new connection to the database!<text:line-break/>INFO: <text:line-break/>-- %%%%%%%%%%%%%%%%%%%%%%%%<text:line-break/>Scanning For Files<text:line-break/>Scanning For Files<text:line-break/>Scanning For File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Step 3 </text:p>
          </table:table-cell>
          <table:table-cell office:value-type="string" table:style-name="tableheader">
            <text:p text:style-name="Table_20_Heading">Check configuration files</text:p>
          </table:table-cell>
        </table:table-row>
      </table:table>
      <text:list text:style-name="List_20_1" text:continue-numbering="false">
        <text:list-item>
          <text:p text:style-name="LastListParagraph_List_20_1_Content_First"> Create an empty configuration file:</text:p>
        </text:list-item>
      </text:list>
      <text:p text:style-name="Preformatted_20_Text"> <text:line-break/># As user kvalobs<text:line-break/>kvalobs@dev-vm101:~$ touch /etc/kvalobs/Qc2Config/BlankFile.cfg</text:p>
      <text:list text:style-name="List_20_1" text:continue-numbering="false">
        <text:list-item>
          <text:p text:style-name="LastListParagraph_List_20_1_Content_First"> Wait for up to 1 minutes and then note the output from kvqc2:</text:p>
        </text:list-item>
      </text:list>
      <text:p text:style-name="Preformatted_20_Text">Scanning For Files<text:line-break/>Scanning For Files<text:line-break/>Configuration File Found: /etc/kvalobs/Qc2Config/BlankFile.cfg<text:line-break/>2010-06-22 20:10:17: 2010-06-22 20:00:00 -&gt; 2010-06-22 20:00:00<text:s text:c="2"/>/etc/kvalobs/Qc2Config/BlankFile.cfg</text:p>
      <text:list text:style-name="List_20_1" text:continue-numbering="false">
        <text:list-item>
          <text:p text:style-name="LastListParagraph_List_20_1_Content_First"> clean up by remoiving the blank file</text:p>
        </text:list-item>
      </text:list>
      <text:p text:style-name="Preformatted_20_Text">kvalobs@dev-vm101:~$ rm<text:s text:c="2"/>/etc/kvalobs/Qc2Config/BlankFile.cfg</text:p>
      <text:list text:style-name="List_20_1" text:continue-numbering="false">
        <text:list-item>
          <text:p text:style-name="LastListParagraph_List_20_1_Content_First"> Stop (Ctrl^C) the running process (NB may have to wait 1 minute) and then restart as the daemon process with “kvstart”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Step 4 </text:p>
          </table:table-cell>
          <table:table-cell office:value-type="string" table:style-name="tableheader">
            <text:p text:style-name="Table_20_Heading">kvstart</text:p>
          </table:table-cell>
        </table:table-row>
      </table:table>
      <text:h text:style-name="Heading_20_3" text:outline-level="3"><text:bookmark-start text:name="__RefHeading___load_configuration_files_4"/><text:bookmark-start text:name="load_configuration_files"/>Load Configuration files<text:bookmark-end text:name="__RefHeading___load_configuration_files_4"/><text:bookmark-end text:name="load_configuration_fil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tep 5 </text:p>
          </table:table-cell>
          <table:table-cell office:value-type="string" table:style-name="tableheader">
            <text:p text:style-name="Table_20_Heading">Install the default configuration files</text:p>
          </table:table-cell>
        </table:table-row>
      </table:table>
      <text:list text:style-name="List_20_1" text:continue-numbering="false">
        <text:list-item>
          <text:p text:style-name="List_20_1_Content_First"> The configuration files are available from the subversion repository in the src/Reference directory of the distribution <text:a xlink:type="simple" xlink:href="https://svn.met.no/viewvc/kvoss/kvQc2/branches/kvqc2-1.0.1/src/Reference/" text:style-name="Internet_20_link" text:visited-style-name="Visited_20_Internet_20_Link">https://svn.met.no/viewvc/kvoss/kvQc2/branches/kvqc2-1.0.1/src/Reference/</text:a>.</text:p>
        </text:list-item>
        <text:list-item>
          <text:p text:style-name="List_20_1_Content_Last"> To load the files, e.g. copy the links and use wget:</text:p>
        </text:list-item>
      </text:list>
      <text:p text:style-name="Preformatted_20_Text"># As user kvalobs<text:line-break/>$ cd /etc/kvalobs/Qc2Config<text:line-break/>$ wget https://svn.met.no/kvoss/kvQc2/branches/kvqc2-1.0.1/src/Reference/DailyProcessUnitMissing.cfg --no-check-certificate<text:line-break/>$ wget https://svn.met.no/kvoss/kvQc2/branches/kvqc2-1.0.1/src/Reference/MissingLinear.hold --no-check-certificate<text:line-break/>$ wget https://svn.met.no/kvoss/kvQc2/branches/kvqc2-1.0.1/src/Reference/SingleMaxMinAverage.hold --no-check-certificate<text:line-break/>$ wget https://svn.met.no/kvoss/kvQc2/branches/kvqc2-1.0.1/src/Reference/TEST3036.hold --no-check-certificat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Step 6 </text:p>
          </table:table-cell>
          <table:table-cell office:value-type="string" table:style-name="tableheader">
            <text:p text:style-name="Table_20_Heading">Deploy DailyProcessUnitMissing.cfg</text:p>
          </table:table-cell>
        </table:table-row>
      </table:table>
      <text:p text:style-name="Text_20_body">In operations this is an example of the default configuration file. At a specified time each day it will set an algorithm to process the last N days of data.</text:p>
      <text:p text:style-name="Text_20_body">Default setting is last 3 days.</text:p>
      <text:list text:style-name="List_20_1" text:continue-numbering="false">
        <text:list-item>
          <text:p text:style-name="LastListParagraph_List_20_1_Content_First"> Monitor output with</text:p>
        </text:list-item>
      </text:list>
      <text:p text:style-name="Preformatted_20_Text">$ tail -f /var/log/kvalobs/Qc2.log</text:p>
      <text:list text:style-name="List_20_1" text:continue-numbering="false">
        <text:list-item>
          <text:p text:style-name="LastListParagraph_List_20_1_Content_First"> Edit the configuration file and set to run during the next minute, i.e. chnage the following entries:</text:p>
        </text:list-item>
      </text:list>
      <text:p text:style-name="Preformatted_20_Text">...<text:line-break/>RunAtHour=21<text:line-break/>RunAtMinute=34<text:line-break/>...</text:p>
      <text:p text:style-name="Text_20_body">NB Times in UTC!!!  </text:p>
      <text:list text:style-name="List_20_1" text:continue-numbering="false">
        <text:list-item>
          <text:p text:style-name="LastListParagraph_List_20_1_Content_First"> Here are some observations:</text:p>
        </text:list-item>
      </text:list>
      <text:p text:style-name="Preformatted_20_Text">kvalobs@dev-vm101:~$ tail -f /var/log/kvalobs/Qc2.log<text:s text:c="2"/><text:line-break/><text:line-break/>...<text:line-break/>20100622221439: INFO <text:line-break/>--------------- %%%%%%%%%%%%%%%%%%%%%%%%<text:line-break/>20100622235953: INFO <text:line-break/>--------------- Case 10: Single Linear<text:line-break/>20100622235953: INFO <text:line-break/>--------------- Single Linear</text:p>
      <text:p text:style-name="Text_20_body">Then ... nothing else happened. Note strict filters are being applied to the data. Now rerun but <text:span text:style-name="Strong_20_Emphasis">remove the 
A_fqclevel=0 setting</text:span>. i.e. in DailyProcessUnitMissing.cfg:</text:p>
      <text:p text:style-name="Preformatted_20_Text">#A_fqclevel=0</text:p>
      <text:list text:style-name="List_20_1" text:continue-numbering="false">
        <text:list-item>
          <text:p text:style-name="LastListParagraph_List_20_1_Content_First"> Reset the run time and observe Qc2.log output.</text:p>
        </text:list-item>
      </text:list>
      <text:p text:style-name="Preformatted_20_Text">--------------- Case 10: Single Linear<text:line-break/>20100623000814: INFO <text:line-break/>--------------- Single Linear<text:line-break/>20100623000815: INFO <text:line-break/>--------------- ProcessUnitT Writing Data 1.9 99754 2010-6-22 20:0:0<text:line-break/>20100623000815: INFO <text:line-break/>--------------- ProcessUnitT Writing Data 13.1 17150 2010-6-22 20:0:0<text:line-break/>20100623000816: INFO <text:line-break/>--------------- ProcessUnitT Writing Data 2.2 99754 2010-6-22 18:0:0<text:line-break/>20100623000817: INFO <text:line-break/>--------------- ProcessUnitT Writing Data 15.2 17150 2010-6-22 17:0:0<text:line-break/>20100623000818: INFO <text:line-break/>--------------- ProcessUnitT Writing Data 3.5 99754 2010-6-22 13:0:0<text:line-break/>20100623000819: INFO <text:line-break/>--------------- ProcessUnitT Writing Data 15.5 17150 2010-6-22 12:0:0<text:line-break/>20100623000819: INFO <text:line-break/>--------------- ProcessUnitT Writing Data 15.2 17150 2010-6-22 10:0:0<text:line-break/>20100623000820: INFO <text:line-break/>--------------- ProcessUnitT Writing Data 5.5 76905 2010-6-22 7:0:0<text:line-break/>20100623000825: INFO <text:line-break/>--------------- ProcessUnitT Writing Data 22.6 77007 2010-6-21 13:0:0<text:line-break/>20100623000825: INFO <text:line-break/>--------------- ProcessUnitT Writing Data 8.4 76930 2010-6-21 13:0:0<text:line-break/>20100623000827: INFO <text:line-break/>--------------- ProcessUnitT Writing Data 7.8 76928 2010-6-21 7:0:0<text:line-break/>20100623000831: INFO <text:line-break/>--------------- ProcessUnitT Writing Data 7.2 76928 2010-6-20 23:0:0</text:p>
      <text:list text:style-name="List_20_1" text:continue-numbering="false">
        <text:list-item>
          <text:p text:style-name="LastListParagraph_List_20_1_Content_First"> Pick a random entry from above and check the output in the kvalobs databse:</text:p>
        </text:list-item>
      </text:list>
      <text:p text:style-name="Preformatted_20_Text">kvalobs@dev-vm101:~$ psql kvalobs<text:line-break/>Welcome to psql 8.3.3, the PostgreSQL interactive terminal.<text:line-break/><text:line-break/>Type:<text:s text:c="2"/>\copyright for distribution terms<text:line-break/><text:s text:c="7"/>\h for help with SQL commands<text:line-break/><text:s text:c="7"/>\? for help with psql commands<text:line-break/><text:s text:c="7"/>\g or terminate with semicolon to execute query<text:line-break/><text:s text:c="7"/>\q to quit<text:line-break/><text:line-break/>kvalobs=# select * from data where obstime='2010-06-21 13:00:00' and stationid=76930 and paramid=211;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 cfailed<text:s text:c="2"/><text:line-break/>-----------+---------------------+----------+---------+---------------------+--------+--------+-------+-----------+------------------+------------------+----------<text:line-break/><text:s text:c="5"/>76930 | 2010-06-21 13:00:00 |<text:s text:c="3"/>-32767 |<text:s text:c="5"/>211 | 2010-06-21 13:30:06 |<text:s text:c="5"/>22 | 0<text:s text:c="6"/>|<text:s text:c="5"/>0 |<text:s text:c="7"/>8.4 | 0000001100000000 | 9894900000000000 |<text:s text:c="2"/>QC2d-2 <text:line-break/>(1 row)<text:line-break/><text:line-break/>kvalobs=# select * from data where obstime between '2010-06-21 12:00:00' and '2010-06-21 14:00:00' and stationid=76930 and paramid=211;<text:line-break/> stationid |<text:s text:c="7"/>obstime<text:s text:c="7"/>| original | paramid |<text:s text:c="7"/>tbtime<text:s text:c="8"/>| typeid | sensor | level | corrected |<text:s text:c="3"/>controlinfo<text:s text:c="4"/>|<text:s text:c="5"/>useinfo<text:s text:c="6"/>| cfailed<text:s text:c="2"/><text:line-break/>-----------+---------------------+----------+---------+---------------------+--------+--------+-------+-----------+------------------+------------------+----------<text:line-break/><text:s text:c="5"/>76930 | 2010-06-21 12:00:00 |<text:s text:c="6"/>7.6 |<text:s text:c="5"/>211 | 2010-06-21 12:36:27 |<text:s text:c="5"/>11 | 0<text:s text:c="6"/>|<text:s text:c="5"/>0 |<text:s text:c="7"/>7.6 | 0110000000100000 | 7000000000000000 | <text:line-break/><text:s text:c="5"/>76930 | 2010-06-21 13:00:00 |<text:s text:c="3"/>-32767 |<text:s text:c="5"/>211 | 2010-06-21 13:30:06 |<text:s text:c="5"/>22 | 0<text:s text:c="6"/>|<text:s text:c="5"/>0 |<text:s text:c="7"/>8.4 | 0000001100000000 | 9894900000000000 |<text:s text:c="2"/>QC2d-2 <text:line-break/><text:s text:c="5"/>76930 | 2010-06-21 14:00:00 |<text:s text:c="6"/>9.1 |<text:s text:c="5"/>211 | 2010-06-21 14:24:02 |<text:s text:c="5"/>22 | 0<text:s text:c="6"/>|<text:s text:c="5"/>0 |<text:s text:c="7"/>9.1 | 0110000000000000 | 7100000400000000 | <text:line-break/>(3 rows)<text:line-break/>kvalobs=# </text:p>
      <text:p text:style-name="Text_20_body">Note: After seeing the above info I added CfailedString=“MIST” to the cfg file.</text:p>
      <text:h text:style-name="Heading_20_3" text:outline-level="3"><text:bookmark-start text:name="__RefHeading___further_testing_5"/><text:bookmark-start text:name="further_testing"/>Further testing<text:bookmark-end text:name="__RefHeading___further_testing_5"/><text:bookmark-end text:name="further_test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tep 7 </text:p>
          </table:table-cell>
          <table:table-cell office:value-type="string" table:style-name="tableheader">
            <text:p text:style-name="Table_20_Heading">Opportunity for ad hoc testing</text:p>
          </table:table-cell>
        </table:table-row>
      </table:table>
      <text:list text:style-name="List_20_1" text:continue-numbering="false">
        <text:list-item>
          <text:p text:style-name="List_20_1_Content_First"> Rerun the algorithm over a longer time interval, i.e. set Last_NDays to a value &gt; 3</text:p>
        </text:list-item>
        <text:list-item>
          <text:p text:style-name="List_20_1_Content_Last"> Observe output, repeat tests for different controlflag filter settings.</text:p>
        </text:list-item>
      </text:list>
      <text:p text:style-name="Text_20_body">The algorithm checks &lt;&lt;!CheckFlags.condition(is-&gt;controlinfo(),params.Aflag)&gt;&gt; that none of the analysis flag settings are true, i.e. the settings in the config file prefixed with “A_”</text:p>
      <text:list text:style-name="List_20_1" text:continue-numbering="false">
        <text:list-item>
          <text:p text:style-name="List_20_1_Content_First"> Set the algorithm to run at the end of the day (at the time of writing it is set to 22:09 UTC).</text:p>
        </text:list-item>
        <text:list-item>
          <text:p text:style-name="List_20_1_Content_Last"> During the working day the algorithm has not yet acted on any of the recent data. One can add a missing value for a specific case in the test database and then observe the results later. This is a laborious endeavour but allows very specific tests to be carried out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Step 8 </text:p>
          </table:table-cell>
          <table:table-cell office:value-type="string" table:style-name="tableheader">
            <text:p text:style-name="Table_20_Heading">Bulk testing</text:p>
          </table:table-cell>
        </table:table-row>
      </table:table>
      <text:p text:style-name="Text_20_body">On dev-vm101 the directory /home/kvalobs/TESTDATA contains test data for March 2036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data-203603-GeneralSingleMissing-P7.dat  </text:p>
          </table:table-cell>
          <table:table-cell office:value-type="string" table:style-name="tablecell">
            <text:p text:style-name="tablealignleft">All of March 2036  </text:p>
          </table:table-cell>
        </table:table-row>
        <table:table-row>
          <table:table-cell office:value-type="string" table:style-name="tablecell">
            <text:p text:style-name="tablealignleft">ThreeDays.dat  </text:p>
          </table:table-cell>
          <table:table-cell office:value-type="string" table:style-name="tablecell">
            <text:p text:style-name="tablealignleft">Approximately the first three days </text:p>
          </table:table-cell>
        </table:table-row>
      </table:table>
      <text:p text:style-name="Text_20_body">On each day for all stations the “original” hourly temperature has been set to a missing value -32767 for the times 05:00, 11:00, 17:00 and 23:00 UT and the original value is kept for reference, in curly bracket in CFAILED.</text:p>
      <text:p text:style-name="Preformatted_20_Text">|12320|2036-03-01 11:00:00|-32767|211|2036-03-01 11:06:53|330|0|0|2.3|1111100000000010|7000000000000000| {2.3}</text:p>
      <text:p text:style-name="Text_20_body">To use the testdata, clean up old entries in the kvalobs db with commands like:</text:p>
      <text:p text:style-name="Preformatted_20_Text">sql&gt; DELETE FROM data WHERE obstime between '2036-02-28' and '2036-04-01';</text:p>
      <text:p text:style-name="Text_20_body">Reload test data:</text:p>
      <text:p text:style-name="Preformatted_20_Text">sql&gt;<text:s text:c="2"/>\copy data FROM '/home/kvalobs/TESTDATA/data-203603-GeneralSingleMissing-P7.dat' WITH DELIMITER AS '|'</text:p>
      <text:p text:style-name="Text_20_body">And capture results with</text:p>
      <text:p text:style-name="Preformatted_20_Text">sql&gt; select * from data WHERE obstime between '2036-02-28' and '2036-04-01' and cfailed like '%QC2d-2%'<text:s text:c="2"/>\g | cat &gt;&gt; FullMissingLinear.dat;</text:p>
      <text:p text:style-name="Text_20_body"><text:span text:style-name="Strong_20_Emphasis">EXAMPLE TEST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8i </text:p>
          </table:table-cell>
          <table:table-cell office:value-type="string" table:style-name="tablecell">
            <text:p text:style-name="tablealignleft">Clean up previous entries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$psql kvalobs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sql &gt; DELETE FROM data WHERE obstime between '2036-02-28' and '2036-04-01';  </text:p>
          </table:table-cell>
        </table:table-row>
        <table:table-row>
          <table:table-cell office:value-type="string" table:style-name="tablecell">
            <text:p text:style-name="tablealignleft">8ii </text:p>
          </table:table-cell>
          <table:table-cell office:value-type="string" table:style-name="tablecell">
            <text:p text:style-name="tablealignleft">Load test data </text:p>
          </table:table-cell>
        </table:table-row>
      </table:table>
      <text:p text:style-name="Preformatted_20_Text">sql &gt; \copy data FROM '/home/kvalobs/TESTDATA/data-203603-GeneralSingleMissing-P7.dat' WITH DELIMITER AS '|'</text:p>
      <table:table table:style-name="Table">
        <table:table-column/>
        <table:table-column/>
        <table:table-row>
          <table:table-cell office:value-type="string" table:style-name="tablecell">
            <text:p text:style-name="tablealignleft">8iii </text:p>
          </table:table-cell>
          <table:table-cell office:value-type="string" table:style-name="tablecell">
            <text:p text:style-name="tablealignleft">/etc/kvalobs/Qc2Config/MissingLinear.hold is set up for this test ..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edit the file to change run time to the next minute, and then: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right">       $ mv /etc/kvalobs/Qc2Config/MissingLinear.hold  /etc/kvalobs/Qc2Config/MissingLinear.cfg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monitor output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right">    tail -f /var/log/kvalobs/Qc2.log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NB This is a heavy test and the log file will fill and rotate, so “Ctrl C” the above command and restart a few times, otherwise it looks like the program has stalled  </text:p>
          </table:table-cell>
        </table:table-row>
        <table:table-row>
          <table:table-cell office:value-type="string" table:style-name="tablecell">
            <text:p text:style-name="tablealignleft">8iv </text:p>
          </table:table-cell>
          <table:table-cell office:value-type="string" table:style-name="tablecell">
            <text:p text:style-name="tablealignleft">When finished  </text:p>
          </table:table-cell>
        </table:table-row>
      </table:table>
      <text:p text:style-name="Preformatted_20_Text"> select * from data WHERE obstime between '2036-02-28' and '2036-04-01' and paramid=211 and cfailed like '%QC2d-2%'<text:s text:c="2"/>\g | cat &gt;&gt; FullMissingLinear.dat;</text:p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Also, put the algorithm back on hold since it will try and run everyday ...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right">       $ mv /etc/kvalobs/Qc2Config/MissingLinear.cfg  /etc/kvalobs/Qc2Config/MissingLinear.hold</text:p>
          </table:table-cell>
        </table:table-row>
      </table:table>
      <text:p text:style-name="Text_20_body"><text:span text:style-name="Strong_20_Emphasis">ANALYSIS</text:span></text:p>
      <text:p text:style-name="Preformatted_20_Text">cat FullMissingLinear.dat | grep -v "rows)" | sed '/^$/d' | sed '/--/d' | sed '/stationid/d' | sed 's/^.\{103\}//' | sed 's/|.*{/ /' | sed 's/}.*//' | sed '/-32767/d' &gt;<text:s text:c="2"/>XY.dat</text:p>
      <text:p text:style-name="Text_20_body">The above command just strips out the two columns of data to compare, e.g.just looking at the first lines</text:p>
      <text:p text:style-name="Preformatted_20_Text">cat FullMissingLinear.dat | grep -v "rows)" | sed '/^$/d' | sed '/--/d' | sed '/stationid/d' | sed 's/^.\{103\}//' | sed 's/|.*{/ /' | sed 's/}.*//' | sed '/-32767/d' | head</text:p>
      <text:p text:style-name="Text_20_body">gives:</text:p>
      <text:p text:style-name="Preformatted_20_Text"><text:s text:c="5"/>3.2<text:s text:c="2"/>5.4<text:line-break/><text:s text:c="7"/>8.1<text:s text:c="2"/>8.7<text:line-break/><text:s text:c="9"/>2<text:s text:c="2"/>2.3<text:line-break/><text:s text:c="7"/>6.9<text:s text:c="2"/>6.7<text:line-break/><text:s text:c="7"/>5.8<text:s text:c="2"/>6.5<text:line-break/><text:s text:c="9"/>1<text:s text:c="2"/>0.9<text:line-break/><text:s text:c="7"/>6.6<text:s text:c="2"/>6.9<text:line-break/><text:s text:c="7"/>6.8<text:s text:c="2"/>6.63<text:line-break/><text:s text:c="7"/>6.9<text:s text:c="2"/>6.86<text:line-break/><text:s text:c="7"/>6.5<text:s text:c="2"/>6.68</text:p>
      <text:p text:style-name="Text_20_body"><draw:frame draw:style-name="media" draw:name="1" text:anchor-type="as-char" draw:z-index="1" svg:width="2.1166666666667cm" svg:height="0.396875cm"><draw:image xlink:href="Pictures/2b93fba37ff85462196b55b83bddc2b0.gif" xlink:type="simple" xlink:show="embed" xlink:actuate="onLoad"/></draw:frame> Values to be rounded to 1 decimal place. Investigate and fix.</text:p>
      <text:p text:style-name="Text_20_body">Then plot in R: (BE CAREFUL copying and pasting the long lines !!!)</text:p>
      <text:p text:style-name="Preformatted_20_Text">$ R<text:line-break/>FileName="XY.dat"<text:line-break/>dim=100<text:s text:c="3"/># make dim smaller to zoom into the middle of the plot<text:line-break/><text:line-break/>UTD &lt;- read.table(FileName, header=TRUE)<text:line-break/><text:line-break/>#jpeg(filename=paste(FileName,"jpg",sep="."))<text:line-break/>pdf()<text:line-break/>plot(UTD[,1],UTD[,2],ylim=c(-dim,dim),xlim=c(-dim,dim),xlab='Qc2 Algorithm/Celsius',ylab='Original/Celsius', main='200803 Hourly Temperature', sub='Missing Value Correction',col=4)<text:line-break/># pch=46 for dots<text:line-break/>lines(c(-dim,dim),c(-dim,dim),col=3)<text:line-break/>lines(c(-dim-10,dim+10),c(0,0))<text:line-break/>lines(c(0,0),c(-dim-10,dim+10))<text:line-break/>lines(c(-dim-10,dim+10),c(-dim-10,dim+10),col=3)<text:line-break/><text:line-break/>dev.off()<text:line-break/><text:line-break/>#To exit R:<text:line-break/><text:line-break/>quit()<text:line-break/><text:line-break/># NB the script creates the plot "Rplots.pdf" picture below (converted to jpg for the wiki).</text:p>
      <text:p text:style-name="Text_20_body"><draw:frame draw:style-name="media" draw:name="2" text:anchor-type="as-char" draw:z-index="2" svg:width="" svg:rel-width="100%" svg:height="0cm"><draw:image xlink:href="/srv/dokuwiki/data/media/kvoss/system/qc2/test/output.jpg" xlink:type="simple" xlink:show="embed" xlink:actuate="onLoad"/></draw:frame></text:p>
      <text:p text:style-name="Text_20_body"><draw:frame draw:style-name="media" draw:name="3" text:anchor-type="as-char" draw:z-index="3" svg:width="0.396875cm" svg:height="0.396875cm"><draw:image xlink:href="Pictures/05db63c6a471e1d96b5f6440433cb0af.gif" xlink:type="simple" xlink:show="embed" xlink:actuate="onLoad"/></draw:frame> More to follow ???
 --- <text:span text:style-name="Emphasis">2010/06/22 23:2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vm101notes</dc:title>
  </office:meta>
</office:document-meta>
</file>