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test:perf"/><text:bookmark-start text:name="__RefHeading___qc2-perf_1"/><text:bookmark-start text:name="qc2-perf"/>QC2-PERF<text:bookmark-end text:name="__RefHeading___qc2-perf_1"/><text:bookmark-end text:name="qc2-perf"/></text:h>
      <text:p text:style-name="Text_20_body">This is the first account of performance monitoring for Qc2</text:p>
      <text:h text:style-name="Heading_20_1" text:outline-level="1"><text:bookmark-start text:name="__RefHeading___strategy_2"/><text:bookmark-start text:name="strategy"/>Strategy<text:bookmark-end text:name="__RefHeading___strategy_2"/><text:bookmark-end text:name="strategy"/></text:h>
      <text:p text:style-name="Text_20_body">The algorithm “StressTester” (<text:a xlink:type="simple" xlink:href="https://svn.met.no/viewvc/kvoss/kvQc2/trunk/src/algorithms/StressTester.cc" text:style-name="Internet_20_link" text:visited-style-name="Visited_20_Internet_20_Link">https://svn.met.no/viewvc/kvoss/kvQc2/trunk/src/algorithms/StressTester.cc</text:a>) performs analysis on nine months of data, reads from the database, performs spatial interpolations and writes data to the future, while also pushing interpolation output to a netcdf file. The algorithm is run in isolation and then with kvQabased (Qc1 algorithms). The %MEM and %CPU use is monitored.</text:p>
      <text:p text:style-name="Text_20_body">The following images just give screenshots of the performance monitoring tools (simple use of top and also vmstat and ps commands piping out to a file (the file is attached below)). </text:p>
      <text:p text:style-name="Text_20_body"><text:span text:style-name="Strong_20_Emphasis">SUMMARY:</text:span> While the system resources are used intensively by both processes, both processes continue to run and perform adequately. Note, the use of Qc2 in this high stress mode is not typical (current thinking at least).</text:p>
      <text:p text:style-name="Text_20_body">This is not a sophisticated analysis of performance but a first look that can be built on if required.</text:p>
      <text:p text:style-name="Text_20_body">The tests were performed on dev-vm116.</text:p>
      <text:h text:style-name="Heading_20_1" text:outline-level="1"><text:bookmark-start text:name="__RefHeading___observations_3"/><text:bookmark-start text:name="observations"/>Observations<text:bookmark-end text:name="__RefHeading___observations_3"/><text:bookmark-end text:name="observations"/></text:h>
      <text:p text:style-name="Text_20_body"><text:span text:style-name="Strong_20_Emphasis">Key</text:span></text:p>
      <text:p text:style-name="Text_20_body"><text:span text:style-name="Strong_20_Emphasis">Only kvQabased</text:span></text:p>
      <text:p text:style-name="Text_20_body"><text:span text:style-name="Strong_20_Emphasis">Only kvqc2</text:span></text:p>
      <text:p text:style-name="Text_20_body"><text:span text:style-name="Strong_20_Emphasis">Running together: typical performance</text:span></text:p>
      <text:p text:style-name="Text_20_body"><text:span text:style-name="Strong_20_Emphasis">kvqc2 briefly noses ahead</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test:perf</dc:title>
  </office:meta>
</office:document-meta>
</file>