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lgorithms:singlemissingpoint"/><text:bookmark-start text:name="__RefHeading___single_missing_point_1"/><text:bookmark-start text:name="single_missing_point"/>Single Missing Point<text:bookmark-end text:name="__RefHeading___single_missing_point_1"/><text:bookmark-end text:name="single_missing_point"/></text:h>
      <text:p text:style-name="Text_20_body">The first single missing point algorithm addressed hourly temperature and provided a corrected value by taking the average of the maximum and minimum observed temperature for that hour recorded at the following time stamp (<text:a xlink:type="simple" xlink:href="https://wiki.met.no/kvoss/system/qc2/requirements/algorithms/mist" text:style-name="Internet_20_link" text:visited-style-name="Visited_20_Internet_20_Link">as described here</text:a>).</text:p>
      <text:p text:style-name="Text_20_body">Test data has been taken from March 2008. On each day for all stations the “original” hourly temperature has been set to a missing value -32767 for the times 05:00, 11:00, 17:00 and 23:00 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lgorithms:singlemissingpoint</dc:title>
  </office:meta>
</office:document-meta>
</file>