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:singlemissingpoint2"/><text:bookmark-start text:name="__RefHeading___single_missing_point_revised_1"/><text:bookmark-start text:name="single_missing_point_revised"/>Single Missing Point Revised<text:bookmark-end text:name="__RefHeading___single_missing_point_revised_1"/><text:bookmark-end text:name="single_missing_point_revised"/></text:h>
      <text:p text:style-name="Text_20_body">The tests at <text:a xlink:type="simple" xlink:href="https://wiki.met.no/kvoss/system/qc2/test/algorithms/singlemissingpoint" text:style-name="Internet_20_link" text:visited-style-name="Visited_20_Internet_20_Link">singlemissingpoint</text:a> confirmed the basic performance of the interpolation. This page now looks at the <text:a xlink:type="simple" xlink:href="https://wiki.met.no/kvoss/system/qc2/test/algorithms/qc2-d2_flagg_08_2010_v32.doc" text:style-name="Internet_20_link" text:visited-style-name="Visited_20_Internet_20_Link">revised specification</text:a> and the flag handling that this impl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:singlemissingpoint2</dc:title>
  </office:meta>
</office:document-meta>
</file>