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test:algorithms:akima"/><text:bookmark-start text:name="__RefHeading___akima_tests_1"/><text:bookmark-start text:name="akima_tests"/>Akima Tests<text:bookmark-end text:name="__RefHeading___akima_tests_1"/><text:bookmark-end text:name="akima_tests"/></text:h>
      <text:p text:style-name="Text_20_body">The following graphs illustrate comparisons between an Akima Interpolation and Linear Interpolation for single missing points. The title gives the time of the missing value, which is located at Hours=3 on each graph. The linear interpolation is the square on the straight line segment. The real data are displayed as blue squares. The curve is the Akima Spline and the corrected value that would be provided by the Akima Interpolation is indicated by the triang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test:algorithms:akima</dc:title>
  </office:meta>
</office:document-meta>
</file>