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cceptance:qc2operun"/><text:bookmark-start text:name="__RefHeading___qc2-ope-run_1"/><text:bookmark-start text:name="qc2-ope-run"/>Qc2-OPE-RUN<text:bookmark-end text:name="__RefHeading___qc2-ope-run_1"/><text:bookmark-end text:name="qc2-ope-run"/></text:h>
      <text:p text:style-name="Text_20_body">Ok! Kvalobs Qc1 and Qc2 is built in the test environment. There are still some integration issues that are unresolved and the standard kvalobs environement is not yet Qc2 aware.</text:p>
      <text:p text:style-name="Text_20_body"><text:span text:style-name="Strong_20_Emphasis">STEP 1:</text:span> Update kv_ctl.conf</text:p>
      <text:p text:style-name="Text_20_body">on dev-vm116 the relevant file is located:
/metno/kvalobs/etc/kvalobs/kv_ctl.conf and shall be edited to include kvQc2:</text:p>
      <text:p text:style-name="Preformatted_20_Text">#START_PROGS="kvQabased kvManagerd kvDataInputd kvServiced kvAgregated"<text:line-break/>START_PROGS="kvQabased kvManagerd kvDataInputd kvServiced kvAgregated kvQc2"<text:line-break/><text:line-break/>#STOP_PROGS="kvQabased kvManagerd kvDataInputd kvServiced kvAgregated"<text:line-break/>STOP_PROGS="kvServiced kvDataInputd kvQabased kvManagerd kvAgregated kvQc2"<text:line-break/><text:line-break/>TIMEOUT=61<text:line-break/>KVUSER=kvalob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cceptance:qc2operun</dc:title>
  </office:meta>
</office:document-meta>
</file>