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cceptance:qc2flge2e"/><text:bookmark-start text:name="__RefHeading___qc2_flag_end-to-end_1"/><text:bookmark-start text:name="qc2_flag_end-to-end"/>Qc2 Flag End-to-End<text:bookmark-end text:name="__RefHeading___qc2_flag_end-to-end_1"/><text:bookmark-end text:name="qc2_flag_end-to-end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tep </text:p>
          </table:table-cell>
          <table:table-cell office:value-type="string" table:style-name="tableheader">
            <text:p text:style-name="Table_20_Heading">Direction </text:p>
          </table:table-cell>
          <table:table-cell office:value-type="string" table:style-name="tableheader">
            <text:p text:style-name="Table_20_Heading">Expected Result </text:p>
          </table:table-cell>
          <table:table-cell office:value-type="string" table:style-name="tableheader">
            <text:p text:style-name="Table_20_Heading">Pass/Fail Criteria or Comment </text:p>
          </table:table-cell>
        </table:table-row>
        <table:table-row>
          <table:table-cell office:value-type="string" table:style-name="tablecell">
            <text:p text:style-name="tablealignleft">001 </text:p>
          </table:table-cell>
          <table:table-cell office:value-type="string" table:style-name="tablecell">
            <text:p text:style-name="tablealignleft">Run kvalobs Qc1 and copy a selection of data that a Qc2 algorithm exists for, e.g. last 5 days. 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2 </text:p>
          </table:table-cell>
          <table:table-cell office:value-type="string" table:style-name="tablecell">
            <text:p text:style-name="tablealignleft">Run kvalobs Qc2 on the same interval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3 </text:p>
          </table:table-cell>
          <table:table-cell office:value-type="string" table:style-name="tablecell">
            <text:p text:style-name="tablealignleft">Copy the same selection of data as for Step 001 to a new file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4 </text:p>
          </table:table-cell>
          <table:table-cell office:value-type="string" table:style-name="tablecell">
            <text:p text:style-name="tablealignleft">Compare the data before and after to confirm the expected behaviour in the flag changes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</table:table>
      <text:p text:style-name="Text_20_body">Here is a worked example:</text:p>
      <text:p text:style-name="Preformatted_20_Text">kvalobs=# select * from data WHERE obstime&gt;'2010-03-19' and<text:line-break/>obstime&lt;'2010-03-25' and paramid=211<text:s text:c="2"/>\g | cat &gt;&gt;<text:line-break/>./PRE-ALG004-20100319-24.dat;<text:line-break/><text:line-break/>Set algorithm running<text:line-break/><text:line-break/>kvalobs=# select * from data WHERE obstime&gt;'2010-03-19' and<text:line-break/>obstime&lt;'2010-03-25' and paramid=211<text:s text:c="2"/>\g | cat &gt;&gt;<text:line-break/>./POST-ALG004-20100319-24.dat;<text:line-break/><text:line-break/>kvalobs@dev-vm116:~/Qc2Config$ head POST-ALG004-20100319-24.dat<text:line-break/> stationid |<text:s text:c="7"/>obstime<text:s text:c="7"/>| original | paramid |<text:s text:c="7"/>tbtime<text:line-break/><text:s text:c="5"/>| typeid | sensor | level | corrected |<text:s text:c="3"/>controlinfo<text:s text:c="4"/>|<text:line-break/>useinfo<text:s text:c="6"/>|<text:s text:c="15"/>cfailed<text:line-break/>-----------+---------------------+----------+---------+---------------------+--------+--------+-------+-----------+------------------+------------------+-------------------------------------<text:line-break/><text:s text:c="5"/>12550 | 2010-03-19 01:00:00 |<text:s text:c="6"/>1.8 |<text:s text:c="5"/>211 | 2010-03-19<text:line-break/>00:04:14 |<text:s text:c="4"/>342 | 0<text:s text:c="6"/>|<text:s text:c="5"/>0 |<text:s text:c="7"/>1.8 | 1100000000000000 |<text:line-break/>7100000300000000 |<text:line-break/><text:s text:c="5"/>80102 | 2010-03-19 01:00:00 |<text:s text:c="6"/>0.4 |<text:s text:c="5"/>211 | 2010-03-19<text:line-break/>00:41:58 |<text:s text:c="4"/>330 | 0<text:s text:c="6"/>|<text:s text:c="5"/>0 |<text:s text:c="7"/>0.4 | 1100000000000000 |<text:line-break/>7100000300000000 |<text:line-break/><text:s text:c="5"/>48330 | 2010-03-19 01:00:00 |<text:s text:c="6"/>6.9 |<text:s text:c="5"/>211 | 2010-03-19<text:line-break/>00:54:14 |<text:s text:c="4"/>330 | 0<text:s text:c="6"/>|<text:s text:c="5"/>0 |<text:s text:c="7"/>6.9 | 1100000000000000 |<text:line-break/>7000000000000000 |<text:line-break/><text:s text:c="5"/>64330 | 2010-03-19 01:00:00 |<text:s text:c="6"/>3.3 |<text:s text:c="5"/>211 | 2010-03-19<text:line-break/>00:56:34 |<text:s text:c="4"/>311 | 0<text:s text:c="6"/>|<text:s text:c="5"/>0 |<text:s text:c="7"/>3.3 | 1100000000000000 |<text:line-break/>7000000000000000 |<text:line-break/><text:s text:c="5"/>36200 | 2010-03-19 01:00:00 |<text:s text:c="6"/>4.4 |<text:s text:c="5"/>211 | 2010-03-19<text:line-break/>00:50:58 |<text:s text:c="4"/>330 | 0<text:s text:c="6"/>|<text:s text:c="5"/>0 |<text:s text:c="7"/>4.4 | 1100000000000000 |<text:line-break/>7000000000000000 |<text:line-break/><text:s text:c="5"/>46610 | 2010-03-19 01:00:00 |<text:s text:c="3"/>2.3645 |<text:s text:c="5"/>211 | 2010-03-19<text:line-break/>00:49:52 |<text:s text:c="4"/>330 | 0<text:s text:c="6"/>|<text:s text:c="5"/>0 |<text:s text:c="4"/>2.3645 | 1100000000000000 |<text:line-break/>7100000300000000 |<text:line-break/><text:s text:c="5"/>17150 | 2010-03-19 01:00:00 |<text:s text:c="6"/>1.9 |<text:s text:c="5"/>211 | 2010-03-19<text:line-break/>00:49:28 |<text:s text:c="4"/>342 | 0<text:s text:c="6"/>|<text:s text:c="5"/>0 |<text:s text:c="7"/>1.9 | 1100000000000000 |<text:line-break/>7100000300000000 |<text:line-break/><text:s text:c="5"/>99760 | 2010-03-19 01:00:00 |<text:s text:c="6"/>-18 |<text:s text:c="5"/>211 | 2010-03-19<text:line-break/>00:51:38 |<text:s text:c="4"/>311 | 0<text:s text:c="6"/>|<text:s text:c="5"/>0 |<text:s text:c="7"/>-18 | 1100000000000000 |<text:line-break/>7000000000000000 |<text:line-break/>kvalobs@dev-vm116:~/Qc2Config$ head PRE-ALG004-20100319-24.dat<text:line-break/> stationid |<text:s text:c="7"/>obstime<text:s text:c="7"/>| original | paramid |<text:s text:c="7"/>tbtime<text:line-break/><text:s text:c="5"/>| typeid | sensor | level | corrected |<text:s text:c="3"/>controlinfo<text:s text:c="4"/>|<text:line-break/>useinfo<text:s text:c="6"/>|<text:s text:c="15"/>cfailed<text:line-break/>-----------+---------------------+----------+---------+---------------------+--------+--------+-------+-----------+------------------+------------------+-------------------------------------<text:line-break/><text:s text:c="5"/>12550 | 2010-03-19 01:00:00 |<text:s text:c="6"/>1.8 |<text:s text:c="5"/>211 | 2010-03-19<text:line-break/>00:04:14 |<text:s text:c="4"/>342 | 0<text:s text:c="6"/>|<text:s text:c="5"/>0 |<text:s text:c="7"/>1.8 | 1100000000000000 |<text:line-break/>7100000300000000 |<text:line-break/><text:s text:c="5"/>80102 | 2010-03-19 01:00:00 |<text:s text:c="6"/>0.4 |<text:s text:c="5"/>211 | 2010-03-19<text:line-break/>00:41:58 |<text:s text:c="4"/>330 | 0<text:s text:c="6"/>|<text:s text:c="5"/>0 |<text:s text:c="7"/>0.4 | 1100000000000000 |<text:line-break/>7100000300000000 |<text:line-break/><text:s text:c="5"/>48330 | 2010-03-19 01:00:00 |<text:s text:c="6"/>6.9 |<text:s text:c="5"/>211 | 2010-03-19<text:line-break/>00:54:14 |<text:s text:c="4"/>330 | 0<text:s text:c="6"/>|<text:s text:c="5"/>0 |<text:s text:c="7"/>6.9 | 1100000000000000 |<text:line-break/>7000000000000000 |<text:line-break/><text:s text:c="5"/>64330 | 2010-03-19 01:00:00 |<text:s text:c="6"/>3.3 |<text:s text:c="5"/>211 | 2010-03-19<text:line-break/>00:56:34 |<text:s text:c="4"/>311 | 0<text:s text:c="6"/>|<text:s text:c="5"/>0 |<text:s text:c="7"/>3.3 | 1100000000000000 |<text:line-break/>7000000000000000 |<text:line-break/><text:s text:c="5"/>36200 | 2010-03-19 01:00:00 |<text:s text:c="6"/>4.4 |<text:s text:c="5"/>211 | 2010-03-19<text:line-break/>00:50:58 |<text:s text:c="4"/>330 | 0<text:s text:c="6"/>|<text:s text:c="5"/>0 |<text:s text:c="7"/>4.4 | 1100000000000000 |<text:line-break/>7000000000000000 |<text:line-break/><text:s text:c="5"/>46610 | 2010-03-19 01:00:00 |<text:s text:c="3"/>2.3645 |<text:s text:c="5"/>211 | 2010-03-19<text:line-break/>00:49:52 |<text:s text:c="4"/>330 | 0<text:s text:c="6"/>|<text:s text:c="5"/>0 |<text:s text:c="4"/>2.3645 | 1100000000000000 |<text:line-break/>7100000300000000 |<text:line-break/><text:s text:c="5"/>17150 | 2010-03-19 01:00:00 |<text:s text:c="6"/>1.9 |<text:s text:c="5"/>211 | 2010-03-19<text:line-break/>00:49:28 |<text:s text:c="4"/>342 | 0<text:s text:c="6"/>|<text:s text:c="5"/>0 |<text:s text:c="7"/>1.9 | 1100000000000000 |<text:line-break/>7100000300000000 |<text:line-break/><text:s text:c="5"/>99760 | 2010-03-19 01:00:00 |<text:s text:c="6"/>-18 |<text:s text:c="5"/>211 | 2010-03-19<text:line-break/>00:51:38 |<text:s text:c="4"/>311 | 0<text:s text:c="6"/>|<text:s text:c="5"/>0 |<text:s text:c="7"/>-18 | 1100000000000000 |<text:line-break/>7000000000000000 |<text:line-break/>kvalobs@dev-vm116:~/Qc2Config$ grep Qc2 POST-ALG004-20100319-24.dat<text:line-break/><text:s text:c="5"/>99754 | 2010-03-23 15:00:00 |<text:s text:c="3"/>-32767 |<text:s text:c="5"/>211 | 2010-03-23<text:line-break/>15:30:57 |<text:s text:c="6"/>1 | 0<text:s text:c="6"/>|<text:s text:c="5"/>0 |<text:s text:c="5"/>-13.6 | 0000003100000000 |<text:line-break/>9899900000000000 |<text:s text:c="2"/>Qc2 UnitT corrected was:-32767<text:line-break/><text:s text:c="5"/>17150 | 2010-03-23 13:00:00 |<text:s text:c="3"/>-32767 |<text:s text:c="5"/>211 | 2010-03-23<text:line-break/>13:30:11 |<text:s text:c="4"/>342 | 0<text:s text:c="6"/>|<text:s text:c="5"/>0 |<text:s text:c="9"/>4 | 0000003100000000 |<text:line-break/>9899900000000000 |<text:s text:c="2"/>Qc2 UnitT corrected was:-32767<text:line-break/><text:s text:c="5"/>61060 | 2010-03-22 23:00:00 |<text:s text:c="3"/>-32767 |<text:s text:c="5"/>211 | 2010-03-23<text:line-break/>02:51:52 |<text:s text:c="4"/>330 | 0<text:s text:c="6"/>|<text:s text:c="5"/>0 |<text:s text:c="7"/>1.6 | 0000003100000000 |<text:line-break/>9899900000000000 |<text:s text:c="2"/>Qc2 UnitT corrected was:-32767<text:line-break/>kvalobs@dev-vm116:~/Qc2Config$ grep "99754 | 2010-03-23 15:00:00"<text:line-break/>PRE-ALG004-20100319-24.dat<text:line-break/><text:s text:c="5"/>99754 | 2010-03-23 15:00:00 |<text:s text:c="3"/>-32767 |<text:s text:c="5"/>211 | 2010-03-23<text:line-break/>15:30:57 |<text:s text:c="6"/>1 | 0<text:s text:c="6"/>|<text:s text:c="5"/>0 |<text:s text:c="4"/>-32767 | 0000003000000000 |<text:line-break/>9899900000000000 |<text:line-break/>kvalobs@dev-vm116:~/Qc2Config$ grep<text:s text:c="2"/>"17150 | 2010-03-23 13:00:00 |"<text:line-break/>PRE-ALG004-20100319-24.dat<text:line-break/><text:s text:c="5"/>17150 | 2010-03-23 13:00:00 |<text:s text:c="3"/>-32767 |<text:s text:c="5"/>211 | 2010-03-23<text:line-break/>13:30:11 |<text:s text:c="4"/>342 | 0<text:s text:c="6"/>|<text:s text:c="5"/>0 |<text:s text:c="4"/>-32767 | 0000003000000000 |<text:line-break/>9899900000000000 |<text:line-break/>kvalobs@dev-vm116:~/Qc2Config$ grep "61060 | 2010-03-22 23:00:00 |"<text:line-break/>PRE-ALG004-20100319-24.dat<text:line-break/><text:s text:c="5"/>61060 | 2010-03-22 23:00:00 |<text:s text:c="3"/>-32767 |<text:s text:c="5"/>211 | 2010-03-23<text:line-break/>02:51:52 |<text:s text:c="4"/>330 | 0<text:s text:c="6"/>|<text:s text:c="5"/>0 |<text:s text:c="4"/>-32767 | 0000003000000000 |<text:line-break/>9899900000000000 |<text:line-break/>kvalobs@dev-vm116:~/Qc2Config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qc2flge2e</dc:title>
  </office:meta>
</office:document-meta>
</file>