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cceptance:alg004"/><text:bookmark-start text:name="__RefHeading___alg004_1"/><text:bookmark-start text:name="alg004"/>ALG004<text:bookmark-end text:name="__RefHeading___alg004_1"/><text:bookmark-end text:name="alg004"/></text:h>
      <text:p text:style-name="Text_20_body">Working ... 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</text:p>
      <text:h text:style-name="Heading_20_2" text:outline-level="2"><text:bookmark-start text:name="__RefHeading___acceptance_test_for_single_point_missing_temperature_values_with_tan_tax_method_2"/><text:bookmark-start text:name="acceptance_test_for_single_point_missing_temperature_values_with_tan_tax_method"/>Acceptance Test for single point missing temperature values with TAN, TAX method<text:bookmark-end text:name="__RefHeading___acceptance_test_for_single_point_missing_temperature_values_with_tan_tax_method_2"/><text:bookmark-end text:name="acceptance_test_for_single_point_missing_temperature_values_with_tan_tax_method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tep </text:p>
          </table:table-cell>
          <table:table-cell office:value-type="string" table:style-name="tableheader">
            <text:p text:style-name="Table_20_Heading">Direction </text:p>
          </table:table-cell>
          <table:table-cell office:value-type="string" table:style-name="tableheader">
            <text:p text:style-name="Table_20_Heading">Expected Result </text:p>
          </table:table-cell>
          <table:table-cell office:value-type="string" table:style-name="tableheader">
            <text:p text:style-name="Table_20_Heading">Pass/Fail Criteria or Comment </text:p>
          </table:table-cell>
        </table:table-row>
        <table:table-row>
          <table:table-cell office:value-type="string" table:style-name="tablecell">
            <text:p text:style-name="tablealignleft">001 </text:p>
          </table:table-cell>
          <table:table-cell office:value-type="string" table:style-name="tablecell">
            <text:p text:style-name="tablealignleft"> Prepare test data in the test database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ownload <text:a xlink:type="simple" xlink:href="https://wiki.met.no/kvoss/system/qc2/test/acceptance/alg004-kvalobsdb.dat.gz" text:style-name="Internet_20_link" text:visited-style-name="Visited_20_Internet_20_Link">Test Data</text:a> and gunzip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$ psql kvalobs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Preformatted_20_Text">DELETE FROM data WHERE obstime&gt;'2024-02-28' and obstime&lt;'2024-04-01';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Preformatted_20_Text">\copy data FROM './alg004-kvalobsdb.dat' WITH DELIMITER AS '|'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B specify the actual path to the test data above as required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heck that the time interval contains no Qc2 processed data: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valobs=# select count(*) from data  WHERE obstime&gt;'2024-02-28' and obstime&lt;'2024-04-01' and cfailed like '%Qc2%'; </text:p>
          </table:table-cell>
          <table:table-cell office:value-type="string" table:style-name="tablecell">
            <text:p text:style-name="tablealignleft"> count=0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2 </text:p>
          </table:table-cell>
          <table:table-cell office:value-type="string" table:style-name="tablecell">
            <text:p text:style-name="tablealignleft">Download and gunzip <text:a xlink:type="simple" xlink:href="https://wiki.met.no/kvoss/system/qc2/test/acceptance/alg004.cfg.gz" text:style-name="Internet_20_link" text:visited-style-name="Visited_20_Internet_20_Link">alg004.cfg.gz</text:a> to the Qc2Config directory and edit RunAtHour and RunAtMinute fields to the time that the test shall be run (e.g. a few minutes UTC in the future)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The configuration by default has W_fhqc=0 and Wbool=true. The algorithm will only work on data that ha not been controlled by HQC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3 </text:p>
          </table:table-cell>
          <table:table-cell office:value-type="string" table:style-name="tablecell">
            <text:p text:style-name="tablealignleft"> Check log files to verify that the algorithm runs as scheduled, e.g. $ tail -f /metno/kvalobs/var/log/Qc2.log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4 </text:p>
          </table:table-cell>
          <table:table-cell office:value-type="string" table:style-name="tablecell">
            <text:p text:style-name="tablealignleft"> Check that Qc2 processed data now resides in the database: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valobs=# select count(*) from data  WHERE obstime&gt;'2024-02-28' and obstime&lt;'2024-04-01' and cfailed like '%Qc2%'; </text:p>
          </table:table-cell>
          <table:table-cell office:value-type="string" table:style-name="tablecell">
            <text:p text:style-name="tablealignleft"> count=55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>
            <text:p text:style-name="tablealignleft">005 </text:p>
          </table:table-cell>
          <table:table-cell office:value-type="string" table:style-name="tablecell">
            <text:p text:style-name="tablealignleft"> Delete any existing data output (rm ALG004-Step5.dat) and then EXTRACT THE DATA: </text:p>
          </table:table-cell>
          <table:table-cell office:value-type="string" table:style-name="tablecell">
            <text:p text:style-name="tablealignleft"><text:a xlink:type="simple" xlink:href="https://wiki.met.no/kvoss/system/qc2/test/acceptance/alg004-step5.dat.gz" text:style-name="Internet_20_link" text:visited-style-name="Visited_20_Internet_20_Link">DATA-S5</text:a> </text:p>
          </table:table-cell>
          <table:table-cell office:value-type="string" table:style-name="tablecell">
            <text:p text:style-name="tablealignleft"> -- </text:p>
          </table:table-cell>
        </table:table-row>
      </table:table>
      <text:p text:style-name="Preformatted_20_Text">psql&gt; select * from data WHERE obstime&gt;'2024-02-28' and obstime&lt;'2024-04-01' and cfailed like '%Qc2%'<text:s text:c="2"/>\g | cat &gt;&gt; ./ALG004-Step5.dat;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006 </text:p>
          </table:table-cell>
          <table:table-cell office:value-type="string" table:style-name="tablecell">
            <text:p text:style-name="tablealignleft"> Plot the data. Download and use the two scripts  <text:a xlink:type="simple" xlink:href="https://wiki.met.no/kvoss/system/qc2/test/acceptance/unit_t_plot.bash.gz" text:style-name="Internet_20_link" text:visited-style-name="Visited_20_Internet_20_Link">./unit_t_plot.bash</text:a> and <text:a xlink:type="simple" xlink:href="https://wiki.met.no/kvoss/system/qc2/test/acceptance/unitt.r.gz" text:style-name="Internet_20_link" text:visited-style-name="Visited_20_Internet_20_Link">unitt.r.gz</text:a> 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./unit_T_plot.bash ALG004-Step5.dat   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2.6458333333333cm" svg:height="2.6458333333333cm"><draw:image xlink:href="/srv/dokuwiki/data/media/kvoss/system/qc2/test/acceptance/alg004-step5.dat.xy.dat.jpg" xlink:type="simple" xlink:show="embed" xlink:actuate="onLoad"/></draw:frame> </text:p>
          </table:table-cell>
          <table:table-cell office:value-type="string" table:style-name="tablecell">
            <text:p text:style-name="tablealignleft">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nd inspect the produced image ALG004-Step5.dat.jpg file. 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-- </text:p>
          </table:table-cell>
        </table:table-row>
        <table:table-row>
          <table:table-cell office:value-type="string" table:style-name="tablecell">
            <text:p text:style-name="tablealignleft">007 </text:p>
          </table:table-cell>
          <table:table-cell office:value-type="string" table:style-name="tablecell">
            <text:p text:style-name="tablealignleft"> Edit the configuration file and set Wbool=false. Rerun the algorithm. The algorithm will reprocess the data flagged as controlled by HQC already. </text:p>
          </table:table-cell>
          <table:table-cell office:value-type="string" table:style-name="tablecell">
            <text:p text:style-name="tablealignleft"> --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valobs=# select count(*) from data  WHERE obstime&gt;'2024-02-28' and obstime&lt;'2024-04-01' and cfailed like '%Qc2%'; </text:p>
          </table:table-cell>
          <table:table-cell office:value-type="string" table:style-name="tablecell">
            <text:p text:style-name="tablealignleft"> count=121 </text:p>
          </table:table-cell>
          <table:table-cell office:value-type="string" table:style-name="tablecell">
            <text:p text:style-name="tablealignleft"> --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Capture the results. (rm ALG004-Step7.dat any previous test results) </text:p>
          </table:table-cell>
          <table:table-cell office:value-type="string" table:style-name="tablecell">
            <text:p text:style-name="tablealignleft"><text:a xlink:type="simple" xlink:href="https://wiki.met.no/kvoss/system/qc2/test/acceptance/alg004-step7.dat.gz" text:style-name="Internet_20_link" text:visited-style-name="Visited_20_Internet_20_Link">DATA-S7</text:a> </text:p>
          </table:table-cell>
          <table:table-cell office:value-type="string" table:style-name="tablecell">
            <text:p text:style-name="tablealignleft"> -- </text:p>
          </table:table-cell>
        </table:table-row>
      </table:table>
      <text:p text:style-name="Preformatted_20_Text">psql&gt; select * from data WHERE obstime&gt;'2024-02-28' and obstime&lt;'2024-04-01' and cfailed like '%Qc2%'<text:s text:c="2"/>\g | cat &gt;&gt; ./ALG004-Step7.dat;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008 </text:p>
          </table:table-cell>
          <table:table-cell office:value-type="string" table:style-name="tablecell">
            <text:p text:style-name="tablealignleft"> Plot results as in step 006 above.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2.6458333333333cm" svg:height="2.6458333333333cm"><draw:image xlink:href="/srv/dokuwiki/data/media/kvoss/system/qc2/test/acceptance/alg004-step7.dat.xy.dat.jpg" xlink:type="simple" xlink:show="embed" xlink:actuate="onLoad"/></draw:frame> </text:p>
          </table:table-cell>
          <table:table-cell office:value-type="string" table:style-name="tablecell">
            <text:p text:style-name="tablealignleft"> -- </text:p>
          </table:table-cell>
        </table:table-row>
      </table:table>
      <text:p text:style-name="Text_20_body"><text:span text:style-name="Strong_20_Emphasis">Prerequisites</text:span></text:p>
      <text:p text:style-name="Text_20_body">Set up the test data (these are prepatory notes for now for set up on pak)</text:p>
      <text:p text:style-name="Text_20_body"><text:a xlink:type="simple" xlink:href="https://wiki.met.no/kvoss/system/qc2/test/acceptance/alg004-kvalobsdb.dat.gz" text:style-name="Internet_20_link" text:visited-style-name="Visited_20_Internet_20_Link">Test Data</text:a> comprising original data from 2008-03 with all the years set to 2024, the file only contains the parameters for the algorithm.</text:p>
      <text:p text:style-name="Text_20_body"><text:a xlink:type="simple" xlink:href="https://wiki.met.no/kvoss/system/qc2/test/acceptance/alg004.cfg.gz" text:style-name="Internet_20_link" text:visited-style-name="Visited_20_Internet_20_Link">Configuration File</text:a></text:p>
      <text:p text:style-name="Text_20_body">Setting-up or refreshing the database. (some database management may be required to stop page errors and the like ????, vacuum cleaning etc ???)</text:p>
      <text:list text:style-name="List_20_1" text:continue-numbering="false">
        <text:list-item>
          <text:p text:style-name="List_20_1_Content_First"> $ psql kvalobs</text:p>
        </text:list-item>
        <text:list-item>
          <text:p text:style-name="List_20_1_Content"> psql=&gt; DELETE FROM data WHERE obstime&gt;'2024-02-28' and obstime&lt;'2024-04-01';</text:p>
        </text:list-item>
        <text:list-item>
          <text:p text:style-name="List_20_1_Content_Last"> psql=&gt; \copy data FROM ./alg004-kvalobsdb.dat WITH DELIMITER AS '|';</text:p>
        </text:list-item>
      </text:list>
      <text:p text:style-name="Text_20_body">Script for plotting the test results. See the Step # above: <text:a xlink:type="simple" xlink:href="https://wiki.met.no/kvoss/system/qc2/test/acceptance/unit_t_plot.bash.gz" text:style-name="Internet_20_link" text:visited-style-name="Visited_20_Internet_20_Link">unit_t_plot.bash.gz</text:a></text:p>
      <text:p text:style-name="Text_20_body">... and not to forget the corresponding R-script called by the shell script: <text:a xlink:type="simple" xlink:href="https://wiki.met.no/kvoss/system/qc2/test/acceptance/unitt.r.gz" text:style-name="Internet_20_link" text:visited-style-name="Visited_20_Internet_20_Link">unitt.r.g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cceptance:alg004</dc:title>
  </office:meta>
</office:document-meta>
</file>