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valobs:kvoss:system:qc2:test:acceptance:alg001"/><text:bookmark-start text:name="__RefHeading___alg001_1"/><text:bookmark-start text:name="alg001"/>ALG001<text:bookmark-end text:name="__RefHeading___alg001_1"/><text:bookmark-end text:name="alg001"/></text:h>
      <text:h text:style-name="Heading_20_2" text:outline-level="2"><text:bookmark-start text:name="__RefHeading___acceptance_test_for_redistribution_of_24_hour_accumulated_precipitation_2"/><text:bookmark-start text:name="acceptance_test_for_redistribution_of_24_hour_accumulated_precipitation"/>Acceptance Test For Redistribution of 24 hour accumulated precipitation<text:bookmark-end text:name="__RefHeading___acceptance_test_for_redistribution_of_24_hour_accumulated_precipitation_2"/><text:bookmark-end text:name="acceptance_test_for_redistribution_of_24_hour_accumulated_precipit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system:qc2:test:acceptance:alg001</dc:title>
  </office:meta>
</office:document-meta>
</file>