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requirements:nordklim:qc2sciencetasks"/><text:bookmark-start text:name="__RefHeading___qc2_scientific_tasks_1"/><text:bookmark-start text:name="qc2_scientific_tasks"/>Qc2 Scientific Tasks<text:bookmark-end text:name="__RefHeading___qc2_scientific_tasks_1"/><text:bookmark-end text:name="qc2_scientific_tasks"/></text:h>
      <text:p text:style-name="Text_20_body"><text:span text:style-name="Strong_20_Emphasis">Status</text:span> <text:span text:style-name="Emphasis">Draft</text:span></text:p>
      <text:list text:style-name="Numbering_20_1" text:continue-numbering="false">
        <text:list-item>
          <text:p text:style-name="LastListParagraph_Numbering_20_1_Content_First"> Defintion of algorithms</text:p>
        </text:list-item>
      </text:list>
      <text:list text:style-name="List_20_1" text:continue-numbering="false">
        <text:list-item>
          <text:p text:style-name="List_20_1_Content_First"> ...</text:p>
        </text:list-item>
        <text:list-item>
          <text:p text:style-name="List_20_1_Content_Last"> ...</text:p>
        </text:list-item>
      </text:list>
      <text:list text:style-name="Numbering_20_1" text:continue-numbering="false">
        <text:list-item>
          <text:p text:style-name="LastListParagraph_Numbering_20_1_Content_First"> General guidelines</text:p>
        </text:list-item>
      </text:list>
      <text:list text:style-name="List_20_1" text:continue-numbering="false">
        <text:list-item>
          <text:p text:style-name="List_20_1_Content_First"> ...</text:p>
        </text:list-item>
        <text:list-item>
          <text:p text:style-name="List_20_1_Content_Last"> 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requirements:nordklim:qc2sciencetasks</dc:title>
  </office:meta>
</office:document-meta>
</file>