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b93fba37ff85462196b55b83bddc2b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requirements:nordklim:qc2algorithms"/><text:bookmark-start text:name="__RefHeading___inverse_distance_squared_1"/><text:bookmark-start text:name="inverse_distance_squared"/>Inverse Distance Squared<text:bookmark-end text:name="__RefHeading___inverse_distance_squared_1"/><text:bookmark-end text:name="inverse_distance_squared"/></text:h>
      <text:p text:style-name="Text_20_body">☚ WORKING</text:p>
      <text:p text:style-name="Text_20_body">Data from 2007.05.31 to 2007.12.31. For every observed value of 24 hour precipitation at a station a model value is calulated at the same point performing an inverse distance squared weighted interpolation over the nearest neighbours.</text:p>
      <text:p text:style-name="Text_20_body">Interpolated_Value = <text:span text:style-name="Emphasis">SUM</text:span>[Neighbour_Value/(D*D)] / <text:span text:style-name="Emphasis">SUM</text:span>[ 1/(D*D)]</text:p>
      <text:p text:style-name="Text_20_body"><text:span text:style-name="Strong_20_Emphasis">D</text:span> : The distance between the modeled point and the neighbour station.
The sum is performed over only the neighbours lieing within 50 km of the model point.
The graph below depicts the interpolated value at the model point against the actual observed value at that station.</text:p>
      <table:table table:style-name="Table">
        <table:table-column/>
        <table:table-row>
          <table:table-cell office:value-type="string" table:style-name="tableheader">
            <text:p text:style-name="Table_20_Heading">Results  </text:p>
          </table:table-cell>
        </table:table-row>
        <table:table-row>
          <table:table-cell office:value-type="string" table:style-name="tablecell">
            <text:p text:style-name="tablealignleft"><draw:frame draw:style-name="media" draw:name="Example results Legend" text:anchor-type="as-char" draw:z-index="0" svg:width="" svg:rel-width="100%"><draw:text-box><text:p text:style-name="legendcenter"><draw:frame draw:style-name="media" draw:name="Example results" text:anchor-type="as-char" draw:z-index="0" svg:width="" svg:rel-width="100%" svg:height="0cm"><draw:image xlink:href="/srv/dokuwiki/data/media/kvoss/system/qc2/requirements/nordklim/new_ids50.jpg" xlink:type="simple" xlink:show="embed" xlink:actuate="onLoad"/></draw:frame>Example results</text:p></draw:text-box></draw:frame></text:p>
          </table:table-cell>
        </table:table-row>
      </table:table>
      <text:p text:style-name="Text_20_body">The same algorithm is applied below but with all neighbours within 100 km distance.</text:p>
      <table:table table:style-name="Table">
        <table:table-column/>
        <table:table-row>
          <table:table-cell office:value-type="string" table:style-name="tableheader">
            <text:p text:style-name="Table_20_Heading">Results  </text:p>
          </table:table-cell>
        </table:table-row>
        <table:table-row>
          <table:table-cell office:value-type="string" table:style-name="tablecell">
            <text:p text:style-name="tablealignleft"><draw:frame draw:style-name="media" draw:name="1" text:anchor-type="as-char" draw:z-index="1" svg:width="" svg:rel-width="100%" svg:height="0cm"><draw:image xlink:href="/srv/dokuwiki/data/media/kvoss/system/qc2/requirements/nordklim/new_ids100.jpg" xlink:type="simple" xlink:show="embed" xlink:actuate="onLoad"/></draw:frame></text:p>
          </table:table-cell>
        </table:table-row>
      </table:table>
      <text:p text:style-name="Text_20_body">... and if no range limit is applied (i.e. interpolate over all possible neighbours).</text:p>
      <table:table table:style-name="Table">
        <table:table-column/>
        <table:table-row>
          <table:table-cell office:value-type="string" table:style-name="tableheader">
            <text:p text:style-name="Table_20_Heading">Results  </text:p>
          </table:table-cell>
        </table:table-row>
        <table:table-row>
          <table:table-cell office:value-type="string" table:style-name="tablecell">
            <text:p text:style-name="tablealignleft"><draw:frame draw:style-name="media" draw:name="2" text:anchor-type="as-char" draw:z-index="2" svg:width="" svg:rel-width="100%" svg:height="0cm"><draw:image xlink:href="/srv/dokuwiki/data/media/kvoss/system/qc2/requirements/nordklim/new_idsall.jpg" xlink:type="simple" xlink:show="embed" xlink:actuate="onLoad"/></draw:frame></text:p>
          </table:table-cell>
        </table:table-row>
      </table:table>
      <text:h text:style-name="Heading_20_1" text:outline-level="1"><text:bookmark-start text:name="__RefHeading___inverse_distance_squared_with_height_correction_2"/><text:bookmark-start text:name="inverse_distance_squared_with_height_correction"/>Inverse Distance Squared (with Height Correction)<text:bookmark-end text:name="__RefHeading___inverse_distance_squared_with_height_correction_2"/><text:bookmark-end text:name="inverse_distance_squared_with_height_correction"/></text:h>
      <text:p text:style-name="Text_20_body">The same algorithm is applied as for normal inverse distance square weighting except that all observations are reduced to a modelled value at sea-level, the interpolation is performed, and the result is scaled back to the interpolated point real altitude.
For all altitudes below 1000 m the precipitation value decreases by 10% per 100m altitude, above 1000m the change is 5% per 100m.</text:p>
      <table:table table:style-name="Table">
        <table:table-column/>
        <table:table-row>
          <table:table-cell office:value-type="string" table:style-name="tableheader">
            <text:p text:style-name="Table_20_Heading">Results  </text:p>
          </table:table-cell>
        </table:table-row>
        <table:table-row>
          <table:table-cell office:value-type="string" table:style-name="tablecell">
            <text:p text:style-name="tablealignleft"><draw:frame draw:style-name="media" draw:name="3" text:anchor-type="as-char" draw:z-index="3" svg:width="" svg:rel-width="100%" svg:height="0cm"><draw:image xlink:href="/srv/dokuwiki/data/media/kvoss/system/qc2/requirements/nordklim/ids50ht_v828.jpg" xlink:type="simple" xlink:show="embed" xlink:actuate="onLoad"/></draw:frame></text:p>
          </table:table-cell>
        </table:table-row>
      </table:table>
      <text:h text:style-name="Heading_20_1" text:outline-level="1"><text:bookmark-start text:name="__RefHeading___linear_interpolation_over_neighbours_selected_by_delaunay_interpolation_3"/><text:bookmark-start text:name="linear_interpolation_over_neighbours_selected_by_delaunay_interpolation"/>Linear Interpolation over neighbours selected by Delaunay Interpolation<text:bookmark-end text:name="__RefHeading___linear_interpolation_over_neighbours_selected_by_delaunay_interpolation_3"/><text:bookmark-end text:name="linear_interpolation_over_neighbours_selected_by_delaunay_interpolation"/></text:h>
      <text:p text:style-name="Text_20_body">For a given point all neighbours with valid measurements (i.e. no missing values) are analyzed. A Delaunay Triangulation is applied to find the best three neighbours corresponding to the point of interest (e.g. <text:a xlink:type="simple" xlink:href="https://wiki.met.no/kvalobs/kvoss/system/qc2/requirements/nordklim/qc2algorithms/delaunay" text:style-name="Internet_20_link" text:visited-style-name="Visited_20_Internet_20_Link"> Delaunay Example</text:a>) and the constraint of fitting triangles to all the stations in the neighbourhood. The neighbourhood is constrained to be a limited number of stations that lie within a fixed distance of point of interest (e.g. 50 km in the example below).</text:p>
      <text:p text:style-name="Text_20_body">Linear interpolation is then performed as follows (details courtesy of MM).</text:p>
      <text:p text:style-name="Preformatted_20_Text"><text:s text:c="2"/>Denom=(x3-x1)*(y2-y1)-(x2-x1)*(y3-y1)<text:line-break/><text:s text:c="2"/>d_rr_over_d_x=((y2-y1)*(rr3-rr1)-(y3-y1)*(rr2-rr1))/Denom<text:line-break/><text:s text:c="2"/>d_rr_over_d_y=((x3-x1)*(rr2-rr1)-(x2-x1)*(rr3-rr1))/Denom<text:line-break/><text:s text:c="2"/>rr=rr1+(x-x1)*d_rr_over_d_x+(y-y1)*d_rr_over_d_y</text:p>
      <text:p text:style-name="Text_20_body">where x1, x2, x3 and y1, y2, y3 are the x and y coordinates of the three
points of the triangle of interest. x and y are the coordinates of the point
where RR is to be calculated. rr is the calculated precipitation.</text:p>
      <table:table table:style-name="Table">
        <table:table-column/>
        <table:table-row>
          <table:table-cell office:value-type="string" table:style-name="tableheader">
            <text:p text:style-name="Table_20_Heading">Results  </text:p>
          </table:table-cell>
        </table:table-row>
        <table:table-row>
          <table:table-cell office:value-type="string" table:style-name="tablecell">
            <text:p text:style-name="tablealignleft"><draw:frame draw:style-name="media" draw:name="4" text:anchor-type="as-char" draw:z-index="4" svg:width="" svg:rel-width="100%" svg:height="0cm"><draw:image xlink:href="/srv/dokuwiki/data/media/kvoss/system/qc2/requirements/nordklim/new_tri50.jpg" xlink:type="simple" xlink:show="embed" xlink:actuate="onLoad"/></draw:frame></text:p>
          </table:table-cell>
        </table:table-row>
      </table:table>
      <text:h text:style-name="Heading_20_1" text:outline-level="1"><text:bookmark-start text:name="__RefHeading___wet_or_dry_separation_4"/><text:bookmark-start text:name="wet_or_dry_separation"/>Wet or Dry Separation<text:bookmark-end text:name="__RefHeading___wet_or_dry_separation_4"/><text:bookmark-end text:name="wet_or_dry_separation"/></text:h>
      <text:p text:style-name="Text_20_body"><draw:frame draw:style-name="media" draw:name="5" text:anchor-type="as-char" draw:z-index="5" svg:width="2.1166666666667cm" svg:height="0.396875cm"><draw:image xlink:href="Pictures/2b93fba37ff85462196b55b83bddc2b0.gif" xlink:type="simple" xlink:show="embed" xlink:actuate="onLoad"/></draw:frame></text:p>
      <table:table table:style-name="Table">
        <table:table-column/>
        <table:table-row>
          <table:table-cell office:value-type="string" table:style-name="tableheader">
            <text:p text:style-name="Table_20_Heading">Results  </text:p>
          </table:table-cell>
        </table:table-row>
        <table:table-row>
          <table:table-cell office:value-type="string" table:style-name="tablecell">
            <text:p text:style-name="tablealignleft"><draw:frame draw:style-name="media" draw:name="6" text:anchor-type="as-char" draw:z-index="6" svg:width="" svg:rel-width="100%" svg:height="0cm"><draw:image xlink:href="/srv/dokuwiki/data/media/kvoss/system/qc2/requirements/nordklim/wetdry.jpg" xlink:type="simple" xlink:show="embed" xlink:actuate="onLoad"/></draw:frame></text:p>
          </table:table-cell>
        </table:table-row>
      </table:table>
      <text:h text:style-name="Heading_20_1" text:outline-level="1"><text:bookmark-start text:name="__RefHeading___sanity_check_5"/><text:bookmark-start text:name="sanity_check"/>Sanity Check<text:bookmark-end text:name="__RefHeading___sanity_check_5"/><text:bookmark-end text:name="sanity_check"/></text:h>
      <text:p text:style-name="Text_20_body">The following graphs includes simulated data to check the validity of the statistical values encoded.</text:p>
      <text:p text:style-name="Text_20_body"><draw:frame draw:style-name="media" draw:name="7" text:anchor-type="as-char" draw:z-index="7" svg:width="" svg:rel-width="100%" svg:height="0cm"><draw:image xlink:href="/srv/dokuwiki/data/media/kvoss/system/qc2/requirements/nordklim/new_noisyfit.jpg" xlink:type="simple" xlink:show="embed" xlink:actuate="onLoad"/></draw:frame>
<draw:frame draw:style-name="media" draw:name="8" text:anchor-type="as-char" draw:z-index="8" svg:width="" svg:rel-width="100%" svg:height="0cm"><draw:image xlink:href="/srv/dokuwiki/data/media/kvoss/system/qc2/requirements/nordklim/new_superfit.jpg" xlink:type="simple" xlink:show="embed" xlink:actuate="onLoad"/></draw:frame></text:p>
      <text:h text:style-name="Heading_20_1" text:outline-level="1"><text:bookmark-start text:name="__RefHeading___binned_averages_and_standard_deviation_bars_6"/><text:bookmark-start text:name="binned_averages_and_standard_deviation_bars"/>Binned Averages and Standard Deviation Bars<text:bookmark-end text:name="__RefHeading___binned_averages_and_standard_deviation_bars_6"/><text:bookmark-end text:name="binned_averages_and_standard_deviation_bars"/></text:h>
      <text:p text:style-name="Text_20_body"><draw:frame draw:style-name="media" draw:name="9" text:anchor-type="as-char" draw:z-index="9" svg:width="" svg:rel-width="100%" svg:height="0cm"><draw:image xlink:href="/srv/dokuwiki/data/media/kvoss/system/qc2/requirements/nordklim/bin_ids100.jpg" xlink:type="simple" xlink:show="embed" xlink:actuate="onLoad"/></draw:frame>
<draw:frame draw:style-name="media" draw:name="10" text:anchor-type="as-char" draw:z-index="10" svg:width="" svg:rel-width="100%" svg:height="0cm"><draw:image xlink:href="/srv/dokuwiki/data/media/kvoss/system/qc2/requirements/nordklim/bin_ids50.jpg" xlink:type="simple" xlink:show="embed" xlink:actuate="onLoad"/></draw:frame>
<draw:frame draw:style-name="media" draw:name="11" text:anchor-type="as-char" draw:z-index="11" svg:width="" svg:rel-width="100%" svg:height="0cm"><draw:image xlink:href="/srv/dokuwiki/data/media/kvoss/system/qc2/requirements/nordklim/l50h-ids-scatter.jpg" xlink:type="simple" xlink:show="embed" xlink:actuate="onLoad"/></draw:frame>
<draw:frame draw:style-name="media" draw:name="12" text:anchor-type="as-char" draw:z-index="12" svg:width="" svg:rel-width="100%" svg:height="0cm"><draw:image xlink:href="/srv/dokuwiki/data/media/kvoss/system/qc2/requirements/nordklim/bin_idsall.jpg" xlink:type="simple" xlink:show="embed" xlink:actuate="onLoad"/></draw:frame>
<draw:frame draw:style-name="media" draw:name="13" text:anchor-type="as-char" draw:z-index="13" svg:width="" svg:rel-width="100%" svg:height="0cm"><draw:image xlink:href="/srv/dokuwiki/data/media/kvoss/system/qc2/requirements/nordklim/bin_tri50.jpg" xlink:type="simple" xlink:show="embed" xlink:actuate="onLoad"/></draw:frame>
<draw:frame draw:style-name="media" draw:name="14" text:anchor-type="as-char" draw:z-index="14" svg:width="" svg:rel-width="100%" svg:height="0cm"><draw:image xlink:href="/srv/dokuwiki/data/media/kvoss/system/qc2/requirements/nordklim/q-wd50.jpg" xlink:type="simple" xlink:show="embed" xlink:actuate="onLoad"/></draw:frame></text:p>
      <text:p text:style-name="Text_20_body"> --- <text:span text:style-name="Emphasis"> 2009/11/01 01:09 </text:span></text:p>
      <text:p text:style-name="Text_20_body"><draw:frame draw:style-name="media" draw:name="15" text:anchor-type="as-char" draw:z-index="15" svg:width="" svg:rel-width="100%" svg:height="0cm"><draw:image xlink:href="/srv/dokuwiki/data/media/kvoss/system/qc2/requirements/nordklim/all-ids.nc.jpg" xlink:type="simple" xlink:show="embed" xlink:actuate="onLoad"/></draw:frame>
<draw:frame draw:style-name="media" draw:name="16" text:anchor-type="as-char" draw:z-index="16" svg:width="" svg:rel-width="100%" svg:height="0cm"><draw:image xlink:href="/srv/dokuwiki/data/media/kvoss/system/qc2/requirements/nordklim/delaunay-linear.nc.jpg" xlink:type="simple" xlink:show="embed" xlink:actuate="onLoad"/></draw:frame>
<draw:frame draw:style-name="media" draw:name="17" text:anchor-type="as-char" draw:z-index="17" svg:width="" svg:rel-width="100%" svg:height="0cm"><draw:image xlink:href="/srv/dokuwiki/data/media/kvoss/system/qc2/requirements/nordklim/l50-ids.nc.jpg" xlink:type="simple" xlink:show="embed" xlink:actuate="onLoad"/></draw:frame>
<draw:frame draw:style-name="media" draw:name="18" text:anchor-type="as-char" draw:z-index="18" svg:width="" svg:rel-width="100%" svg:height="0cm"><draw:image xlink:href="/srv/dokuwiki/data/media/kvoss/system/qc2/requirements/nordklim/l50h-ids.nc.jpg" xlink:type="simple" xlink:show="embed" xlink:actuate="onLoad"/></draw:frame>
<draw:frame draw:style-name="media" draw:name="19" text:anchor-type="as-char" draw:z-index="19" svg:width="" svg:rel-width="100%" svg:height="0cm"><draw:image xlink:href="/srv/dokuwiki/data/media/kvoss/system/qc2/requirements/nordklim/wetdry50-ids.nc.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requirements:nordklim:qc2algorithms</dc:title>
  </office:meta>
</office:document-meta>
</file>