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bcd46faccdd8526894104c62a0d954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kvalobs:kvoss:system:qc2:requirements:nordklim:qc2algorithms:delaunay"/>Delaunay Triangulation of a set of points and the identification of a triangle for a target point </text:span></text:p>
      <text:p text:style-name="Text_20_body">The large circles in the plot below indicate the positions in the triangulated neighbourhood of points that comprise the optimum points for linear interpolation for the target point indicated by the single point not attached to any vertex (i.e. the point that lies in the Big Circle triangle).</text:p>
      <text:p text:style-name="Text_20_body"><draw:frame draw:style-name="media" draw:name="0" text:anchor-type="as-char" draw:z-index="0" svg:width="19.84375cm" style:rel-width="100%" svg:height="17.197916666667cm" style:rel-height="scale"><draw:image xlink:href="Pictures/5bcd46faccdd8526894104c62a0d9540.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kvalobs:kvoss:system:qc2:requirements:nordklim:qc2algorithms:delaunay</dc:title>
  </office:meta>
</office:document-meta>
</file>