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requirements:algorithms:akima_splines"/><text:bookmark-start text:name="__RefHeading___akima_algorithm_1"/><text:bookmark-start text:name="akima_algorithm"/>Akima algorithm<text:bookmark-end text:name="__RefHeading___akima_algorithm_1"/><text:bookmark-end text:name="akima_algorithm"/></text:h>
      <text:p text:style-name="Text_20_body">The approach uses a cubic fit between the data points, so the slope is required at each data
point in addition to the value of the point itself. The interpolating polynomial is written
between the ith and i + 1st data points as:</text:p>
      <text:p text:style-name="Text_20_body">y = a<text:span text:style-name="sub">0</text:span> + a<text:span text:style-name="sub">1</text:span> (x − x<text:span text:style-name="sub">i</text:span>) + a<text:span text:style-name="sub">2</text:span> (x − x<text:span text:style-name="sub">i</text:span>)<text:span text:style-name="sup">2</text:span> + a<text:span text:style-name="sub">3</text:span> (x − x<text:span text:style-name="sub">i</text:span>)<text:span text:style-name="sup">3</text:span> ,</text:p>
      <text:p text:style-name="Text_20_body">with coefficients defined by</text:p>
      <text:p text:style-name="Text_20_body">a<text:span text:style-name="sub">0</text:span> = y<text:span text:style-name="sub">i</text:span></text:p>
      <text:p text:style-name="Text_20_body">a<text:span text:style-name="sub">1</text:span> = y<text:span text:style-name="sup">'</text:span><text:span text:style-name="sub">i</text:span></text:p>
      <text:p text:style-name="Text_20_body">a<text:span text:style-name="sub">2</text:span> = ( 3m<text:span text:style-name="sub">i</text:span> − 2y<text:span text:style-name="sup">'</text:span><text:span text:style-name="sub">i</text:span> − y<text:span text:style-name="sup">'</text:span><text:span text:style-name="sub">i+1</text:span> ) / ( x<text:span text:style-name="sub">i+1</text:span> − x<text:span text:style-name="sub">i</text:span> )</text:p>
      <text:p text:style-name="Text_20_body">a<text:span text:style-name="sub">3</text:span> =
y0i + y0i+1 − 2mi
(xi+1 − xi)2 ,</text:p>
      <text:p text:style-name="Text_20_body">and,</text:p>
      <text:p text:style-name="Text_20_body">m<text:span text:style-name="sub">i</text:span> =
yi+1 − yi
xi+1 − xi
,</text:p>
      <text:p text:style-name="Text_20_body">which is the slope of the line segment passing through the points.
The method of determining the derivatives, y0, is what makes the Akima methods unique. The derivative is</text:p>
      <text:p text:style-name="Text_20_body">y0i =
P
wkf0k P
wk</text:p>
      <text:p text:style-name="Text_20_body">where f0k is the computed derivative at Pi of a third-order polynomial passing through Pi and
three other nearby points:</text:p>
      <text:p text:style-name="Text_20_body">f01 = F (Pi−3, Pi−2, Pi−1, Pi) (16)</text:p>
      <text:p text:style-name="Text_20_body">f02 = F (Pi−2, Pi−1, Pi, Pi+1) (17)</text:p>
      <text:p text:style-name="Text_20_body">f03 = F (Pi−1, Pi, Pi+1, Pi+2) (18)</text:p>
      <text:p text:style-name="Text_20_body">f04 = F (Pi, Pi+1, Pi+2, Pi+3) . (19)</text:p>
      <text:p text:style-name="Text_20_body">The weights are inversely proportional to the product of what Akima calls a volatility measure
and a distance measure,</text:p>
      <text:p text:style-name="Text_20_body">wk =
1
vkdk
.</text:p>
      <text:p text:style-name="Text_20_body">The distance factor is the sum of squares of the distance from Pi and the other three points:</text:p>
      <text:p text:style-name="Text_20_body">d1 = (xi−3 − xi)2 + (xi−2 − xi)2 + (xi−1 − xi)2</text:p>
      <text:p text:style-name="Text_20_body">d2 = (xi−2 − xi)2 + (xi−1 − xi)2 + (xi+1 − xi)2</text:p>
      <text:p text:style-name="Text_20_body">d3 = (xi−1 − xi)2 + (xi+1 − xi)2 + (xi+2 − xi)2</text:p>
      <text:p text:style-name="Text_20_body">d4 = (xi+1 − xi)2 + (xi+2 − xi)2 + (xi+3 − xi)2 .</text:p>
      <text:p text:style-name="Text_20_body">The volatility factor, vk, is the sum of squares of deviation from a least-squares linear fit of the
four points.</text:p>
      <text:p text:style-name="Text_20_body">H. Akima. A method of univariate interpolation that has the accuracy of a third-degree
polynomial. ACM Trans. on Math. Softw., 17, 1991.</text:p>
      <text:p text:style-name="Text_20_body">See also:
<text:a xlink:type="simple" xlink:href="http://www.alglib.net/interpolation/spline3.php#header3" text:style-name="Internet_20_link" text:visited-style-name="Visited_20_Internet_20_Link">http://www.alglib.net/interpolation/spline3.php#header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requirements:algorithms:akima_splines</dc:title>
  </office:meta>
</office:document-meta>
</file>