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valobs:kvoss:system:qc2:flag"/><text:bookmark-start text:name="__RefHeading___qc2_flag_specification_1"/><text:bookmark-start text:name="qc2_flag_specification"/>Qc2 Flag Specification<text:bookmark-end text:name="__RefHeading___qc2_flag_specification_1"/><text:bookmark-end text:name="qc2_flag_specification"/></text:h>
      <text:p text:style-name="Text_20_body">Qc2 flags are already defined in the original <text:a xlink:type="simple" xlink:href="https://wiki.met.no/kvalobs/kvalobs-flagg" text:style-name="Internet_20_link" text:visited-style-name="Visited_20_Internet_20_Link">kvalobs flag documentation</text:a> with ..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kvalobs:kvoss:system:qc2:flag</dc:title>
  </office:meta>
</office:document-meta>
</file>