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8hdk376snf09zj37dk82s92:debian-build-notes"/><text:bookmark-start text:name="__RefHeading___debian_build_notes_1"/><text:bookmark-start text:name="debian_build_notes"/>Debian Build Notes<text:bookmark-end text:name="__RefHeading___debian_build_notes_1"/><text:bookmark-end text:name="debian_build_notes"/></text:h>
      <text:p text:style-name="Preformatted_20_Text">svn co https://svn.met.no/kvoss/kvQc2/trunk/kvqc2-0.9.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debian-build-notes</dc:title>
  </office:meta>
</office:document-meta>
</file>