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aspline"/><text:bookmark-start text:name="__RefHeading___spline_fitting_routine_notes_1"/><text:bookmark-start text:name="spline_fitting_routine_notes"/>Spline Fitting Routine Notes<text:bookmark-end text:name="__RefHeading___spline_fitting_routine_notes_1"/><text:bookmark-end text:name="spline_fitting_routine_notes"/></text:h>
      <text:p text:style-name="Text_20_body">*aspline routine*</text:p>
      <text:p text:style-name="Text_20_body"><text:span text:style-name="Emphasis">2009/07/12 09:10</text:span> : Download from</text:p>
      <text:p text:style-name="Preformatted_20_Text">https://launchpad.net/ubuntu/+source/spline/1.1-12</text:p>
      <text:p text:style-name="Text_20_body">Unpack, untar .. and it builds robustly:</text:p>
      <text:p text:style-name="Preformatted_20_Text">kvalobs@pak:~$ gunzip spline_1.1-12.tar.gz <text:line-break/>kvalobs@pak:~$ tar xvf spline_1.1-12.tar <text:line-break/>spline/<text:line-break/>spline/utils.h<text:line-break/>spline/aspline.1<text:line-break/>spline/Makefile<text:line-break/>spline/aspline.c<text:line-break/>spline/.svn/<text:line-break/>spline/.svn/text-base/<text:line-break/>spline/.svn/text-base/aspline.1.svn-base<text:line-break/>spline/.svn/text-base/utils.h.svn-base<text:line-break/>spline/.svn/text-base/Makefile.svn-base<text:line-break/>spline/.svn/text-base/aspline.c.svn-base<text:line-break/>spline/.svn/text-base/utils.c.svn-base<text:line-break/>spline/.svn/format<text:line-break/>spline/.svn/prop-base/<text:line-break/>spline/.svn/tmp/<text:line-break/>spline/.svn/tmp/text-base/<text:line-break/>spline/.svn/tmp/prop-base/<text:line-break/>spline/.svn/tmp/props/<text:line-break/>spline/.svn/entries<text:line-break/>spline/.svn/props/<text:line-break/>spline/debian/<text:line-break/>spline/debian/changelog<text:line-break/>spline/debian/rules<text:line-break/>spline/debian/prerm<text:line-break/>spline/debian/copyright<text:line-break/>spline/debian/.svn/<text:line-break/>spline/debian/.svn/text-base/<text:line-break/>spline/debian/.svn/text-base/copyright.svn-base<text:line-break/>spline/debian/.svn/text-base/rules.svn-base<text:line-break/>spline/debian/.svn/text-base/control.svn-base<text:line-break/>spline/debian/.svn/text-base/prerm.svn-base<text:line-break/>spline/debian/.svn/text-base/changelog.svn-base<text:line-break/>spline/debian/.svn/format<text:line-break/>spline/debian/.svn/prop-base/<text:line-break/>spline/debian/.svn/prop-base/rules.svn-base<text:line-break/>spline/debian/.svn/prop-base/prerm.svn-base<text:line-break/>spline/debian/.svn/tmp/<text:line-break/>spline/debian/.svn/tmp/text-base/<text:line-break/>spline/debian/.svn/tmp/prop-base/<text:line-break/>spline/debian/.svn/tmp/props/<text:line-break/>spline/debian/.svn/entries<text:line-break/>spline/debian/.svn/props/<text:line-break/>spline/debian/control<text:line-break/>spline/utils.c<text:line-break/>kvalobs@pak:~$ cd spline/<text:line-break/>kvalobs@pak:~/spline$ ls<text:line-break/>aspline.1<text:s text:c="2"/>aspline.c<text:s text:c="2"/>debian<text:s text:c="2"/>Makefile<text:s text:c="2"/>utils.c<text:s text:c="2"/>utils.h<text:line-break/>kvalobs@pak:~/spline$ make<text:line-break/>gcc -g -O2 -Wall -Wstrict-prototypes -Wmissing-prototypes -Wmissing-declarations -Wbad-function-cast -Wnested-externs -Wcast-qual -Wcast-align -Wshadow -Wwrite-strings -Wpointer-arith -Wformat -DVERSION=\"1.1\" -c -o utils.o utils.c<text:line-break/>utils.c: In function ‘getline’:<text:line-break/>utils.c:60: warning: pointer targets in assignment differ in signedness<text:line-break/>gcc -g -O2 -Wall -Wstrict-prototypes -Wmissing-prototypes -Wmissing-declarations -Wbad-function-cast -Wnested-externs -Wcast-qual -Wcast-align -Wshadow -Wwrite-strings -Wpointer-arith -Wformat -DVERSION=\"1.1\" -o aspline aspline.c utils.o -l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aspline</dc:title>
  </office:meta>
</office:document-meta>
</file>