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0909"/><text:bookmark-start text:name="__RefHeading___NoTitle_1"/><text:bookmark-start text:name="section"/>200909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AVSPASERING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Testing and configuration of upgraded pc2646 </text:p>
          </table:table-cell>
          <table:table-cell office:value-type="string" table:style-name="tablecell">
            <text:p text:style-name="tablealignleft">14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902 1400-1700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Qc2 Project Planning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903 0800-1200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Follow up activities to met.no visit and general administration.  </text:p>
          </table:table-cell>
          <table:table-cell office:value-type="string" table:style-name="tablecell">
            <text:p text:style-name="tablealignleft">22:00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20090904 1000-1200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Teleconference on test environement. Administration (hotel bookings) for ECSN. Continued building dev-vm116 test environment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Administration and reporting. dev-vm116 test environment work and documentation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dev-vm116 test environment work and documentation: installing kvalobs metadata </text:p>
          </table:table-cell>
          <table:table-cell office:value-type="string" table:style-name="tablecell">
            <text:p text:style-name="tablealignleft">19:00 </text:p>
          </table:table-cell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dev-vm116 test environment work and documentation: configuration of kvalobs daemons to run them on dev-vm116 </text:p>
          </table:table-cell>
          <table:table-cell office:value-type="string" table:style-name="tablecell">
            <text:p text:style-name="tablealignleft">1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Installed both Qc1 and Qc2 on dev-vm116, setup configuration so that all core kvalobs daemons run along with Qc2. Documented steps. </text:p>
          </table:table-cell>
          <table:table-cell office:value-type="string" table:style-name="tablecell">
            <text:p text:style-name="tablealignleft">20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0909</dc:title>
  </office:meta>
</office:document-meta>
</file>