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200907"/><text:bookmark-start text:name="__RefHeading___NoTitle_1"/><text:bookmark-start text:name="section"/>200907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Preparation of R routines to analyse and plot interpolation method results. </text:p>
          </table:table-cell>
          <table:table-cell office:value-type="string" table:style-name="tablecell">
            <text:p text:style-name="tablealignleft">09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701 0900-1300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Documentation work on interpolation routines and results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702 0800-12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Correction of height scaling algorithms for precipitation interpolation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703 1200-1600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General Qc2 development.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met.no administration </text:p>
          </table:table-cell>
          <table:table-cell office:value-type="string" table:style-name="tablecell">
            <text:p text:style-name="tablealignleft">2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Documentation of algorithms and interpolations methods.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7</dc:title>
  </office:meta>
</office:document-meta>
</file>