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200904"/><text:bookmark-start text:name="__RefHeading___NoTitle_1"/><text:bookmark-start text:name="section"/>200904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Teleconference on virtualisation. Various administrative chores. </text:p>
          </table:table-cell>
          <table:table-cell office:value-type="string" table:style-name="tablecell">
            <text:p text:style-name="tablealignleft">17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401 1600-1900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General Qc2 development. </text:p>
          </table:table-cell>
          <table:table-cell office:value-type="string" table:style-name="tablecell">
            <text:p text:style-name="tablealignleft">14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402 1400-1800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Review of desktop after upgrade to ubuntu.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403 1200-1500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eliminary check of build changes for kvalobs with ubuntu.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General Qc2 Development. </text:p>
          </table:table-cell>
          <table:table-cell office:value-type="string" table:style-name="tablecell">
            <text:p text:style-name="tablealignleft">10:00 </text:p>
          </table:table-cell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20090406 1200-1800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Provided input to a GEOSS publication as a met.no author. </text:p>
          </table:table-cell>
          <table:table-cell office:value-type="string" table:style-name="tablecell">
            <text:p text:style-name="tablealignleft">21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407 1200-1500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Retrieval of historic data from histklm server for time interpolation tests. </text:p>
          </table:table-cell>
          <table:table-cell office:value-type="string" table:style-name="tablecell">
            <text:p text:style-name="tablealignleft">17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408 0800-1200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Investigation of network problems with ubuntu and opened corresponding help desk call.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Arbeids administration and network installation.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408 1200-1600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Trouble shooting network installation, interaction with svn server and linux vpn. Qc2 tests. </text:p>
          </table:table-cell>
          <table:table-cell office:value-type="string" table:style-name="tablecell">
            <text:p text:style-name="tablealignleft">10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414 1000-1400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General Qc2 work. </text:p>
          </table:table-cell>
          <table:table-cell office:value-type="string" table:style-name="tablecell">
            <text:p text:style-name="tablealignleft">19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415 1500-1900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Time series interpolation work. </text:p>
          </table:table-cell>
          <table:table-cell office:value-type="string" table:style-name="tablecell">
            <text:p text:style-name="tablealignleft">18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416 0800-1200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Time series interpolation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417 1200-1600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1.Optimum selection of time series and nearest neighbours for processing. </text:p>
          </table:table-cell>
          <table:table-cell office:value-type="string" table:style-name="tablecell">
            <text:p text:style-name="tablealignleft">20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420 0800-1100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2.Optimum selection of time series and nearest neighbours for processing. </text:p>
          </table:table-cell>
          <table:table-cell office:value-type="string" table:style-name="tablecell">
            <text:p text:style-name="tablealignleft">10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421 0800-1100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Teleconference, more work on time and space combined methods. </text:p>
          </table:table-cell>
          <table:table-cell office:value-type="string" table:style-name="tablecell">
            <text:p text:style-name="tablealignleft">10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422 1500-1800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General coding and bug trouble shooting </text:p>
          </table:table-cell>
          <table:table-cell office:value-type="string" table:style-name="tablecell">
            <text:p text:style-name="tablealignleft">14:00 </text:p>
          </table:table-cell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20090423 1000-1600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Analysis and more bug repair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20090424 1200-1800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Work on 4D interpolation. Data selection. </text:p>
          </table:table-cell>
          <table:table-cell office:value-type="string" table:style-name="tablecell">
            <text:p text:style-name="tablealignleft">10:00 </text:p>
          </table:table-cell>
          <table:table-cell office:value-type="string" table:style-name="tablecell">
            <text:p text:style-name="tablealignleft">8 </text:p>
          </table:table-cell>
          <table:table-cell office:value-type="string" table:style-name="tablecell">
            <text:p text:style-name="tablealignleft">20090420 1100-1500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0090421 1100-1500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Evaluation of Akima algorithms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427 1200-1500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Comparison of Akima and spatial interpolation.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428 1000-1400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Weekly teleconference. Attendance to email correspondence. Further work on use on TAN and TAX in time interpolation.</text:p>
          </table:table-cell>
          <table:table-cell office:value-type="string" table:style-name="tablecell">
            <text:p text:style-name="tablealignleft">17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429 0800-1200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Preparation for met.no meetings in Week 19. </text:p>
          </table:table-cell>
          <table:table-cell office:value-type="string" table:style-name="tablecell">
            <text:p text:style-name="tablealignleft">11:00 </text:p>
          </table:table-cell>
          <table:table-cell office:value-type="string" table:style-name="tablecell">
            <text:p text:style-name="tablealignleft">7 </text:p>
          </table:table-cell>
          <table:table-cell office:value-type="string" table:style-name="tablecell">
            <text:p text:style-name="tablealignleft">20090430 1100-180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0904</dc:title>
  </office:meta>
</office:document-meta>
</file>