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200903"/><text:bookmark-start text:name="__RefHeading___NoTitle_1"/><text:bookmark-start text:name="section"/>200903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Time registration administration for Jan and Feb 2009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Set up personal time accounting for fjerntilknytning.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Update, build and test of Qc2 on work machine. 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90302 1500-18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Prepared a draft NORDKLIM OBS Project Pla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303 1500-180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flags|16:00 |3 |20090304 1600-1900  |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Qc2 Development: time series interpolation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2 </text:p>
          </table:table-cell>
        </table:table-row>
      </table:table>
      <text:p text:style-name="Text_20_body">1200-1400  |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0090305 7:45 AV 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Qc2 Development: algorithm performance testing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90309 0900-15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Qc2: Review and analysis of kv2kl as a data input proxy for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kvalobs test environment including teleconference with Terj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7:00| 3 |20090309 1500-1800 |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Regeneration of test data.</text:p>
          </table:table-cell>
          <table:table-cell office:value-type="string" table:style-name="tablecell">
            <text:p text:style-name="tablealignleft">21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310 1500-1800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Qc2: Testing of interpolation suite. General Qc2 work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90311 1000-12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0090312 1000-1200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Qc2: Prepapration of statistics plotting functions. </text:p>
          </table:table-cell>
          <table:table-cell office:value-type="string" table:style-name="tablecell">
            <text:p text:style-name="tablealignleft">09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90313 1400-17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316 1200-16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Trouble-shooting kv2kl daemon.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General administration. </text:p>
          </table:table-cell>
          <table:table-cell office:value-type="string" table:style-name="tablecell">
            <text:p text:style-name="tablealignleft">20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317 1200-1500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additional test data. |17:00 |4 |20090318 1200-1600 |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Qc2: Rebuild Kvalobs database with new test data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90319 1800-20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320 1200-16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tests and documentation. |08:00 |4 |20090323 0800-1200 |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Continuation with new plotting routines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324 1200-1500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090325 1700-19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Continuation with new plotting routines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326 0900-1200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Qc2 Algorithm development. </text:p>
          </table:table-cell>
          <table:table-cell office:value-type="string" table:style-name="tablecell">
            <text:p text:style-name="tablealignleft">15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327 0800-1100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Integration of plotting routines for algorithm testing. 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90327 1100-14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analysis. |22:00 |3 |20090330 1100-1400 |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331 1600-2000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experience.  |- |- |- |</text:p>
      <text:h text:style-name="Heading_20_4" text:outline-level="4"><text:bookmark-start text:name="__RefHeading___template_for_flere_manader_2"/><text:bookmark-start text:name="template_for_flere_manader"/>Template for flere månader<text:bookmark-end text:name="__RefHeading___template_for_flere_manader_2"/><text:bookmark-end text:name="template_for_flere_manad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0903</dc:title>
  </office:meta>
</office:document-meta>
</file>