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valobs:kvoss:product_backlog"/><text:bookmark-start text:name="__RefHeading___hva_skal_gjores_i_lopet_av_kvalobs_prosjektet_2010_1"/><text:bookmark-start text:name="hva_skal_gjores_i_lopet_av_kvalobs_prosjektet_2010"/>Hva skal gjøres i løpet av Kvalobs prosjektet 2010?<text:bookmark-end text:name="__RefHeading___hva_skal_gjores_i_lopet_av_kvalobs_prosjektet_2010_1"/><text:bookmark-end text:name="hva_skal_gjores_i_lopet_av_kvalobs_prosjektet_2010"/></text:h>
      <text:h text:style-name="Heading_20_2" text:outline-level="2"><text:bookmark-start text:name="__RefHeading___versjon_2009-12-07_user_stories_2"/><text:bookmark-start text:name="versjon_2009-12-07_user_stories"/>Versjon 2009-12-07 (user stories)<text:bookmark-end text:name="__RefHeading___versjon_2009-12-07_user_stories_2"/><text:bookmark-end text:name="versjon_2009-12-07_user_stori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r.</text:p>
          </table:table-cell>
          <table:table-cell office:value-type="string" table:style-name="tableheader">
            <text:p text:style-name="Table_20_Heading">Akt.</text:p>
          </table:table-cell>
          <table:table-cell office:value-type="string" table:style-name="tableheader">
            <text:p text:style-name="Table_20_Heading">Oppgave </text:p>
          </table:table-cell>
          <table:table-cell office:value-type="string" table:style-name="tableheader">
            <text:p text:style-name="Table_20_Heading">Est. </text:p>
          </table:table-cell>
          <table:table-cell office:value-type="string" table:style-name="tableheader">
            <text:p text:style-name="Table_20_Heading">Personer</text:p>
          </table:table-cell>
          <table:table-cell office:value-type="string" table:style-name="tableheader">
            <text:p text:style-name="Table_20_Heading">Ans</text:p>
          </table:table-cell>
          <table:table-cell office:value-type="string" table:style-name="tableheader">
            <text:p text:style-name="Table_20_Heading">TODO ref.</text:p>
          </table:table-cell>
          <table:table-cell office:value-type="string" table:style-name="tableheader">
            <text:p text:style-name="Table_20_Heading">Del.</text:p>
          </table:table-cell>
          <table:table-cell office:value-type="string" table:style-name="tableheader">
            <text:p text:style-name="Table_20_Heading">Status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.1</text:p>
          </table:table-cell>
          <table:table-cell office:value-type="string" table:style-name="tablecell">
            <text:p text:style-name="tablealignleft">Parametrisere aggregeringsfunksjonen på type datasett.</text:p>
          </table:table-cell>
          <table:table-cell office:value-type="string" table:style-name="tablecell">
            <text:p text:style-name="tablealignleft">15d</text:p>
          </table:table-cell>
          <table:table-cell office:value-type="string" table:style-name="tablecell">
            <text:p text:style-name="tablealignleft">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.1</text:p>
          </table:table-cell>
          <table:table-cell office:value-type="string" table:style-name="tablecell">
            <text:p text:style-name="tablealignleft">Aggregere flere nye elementer (døgnverdier), og redusert lufttrykk P0.</text:p>
          </table:table-cell>
          <table:table-cell office:value-type="string" table:style-name="tablecell">
            <text:p text:style-name="tablealignleft">20d</text:p>
          </table:table-cell>
          <table:table-cell office:value-type="string" table:style-name="tablecell">
            <text:p text:style-name="tablealignleft">VB, LA, POK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.1</text:p>
          </table:table-cell>
          <table:table-cell office:value-type="string" table:style-name="tablecell">
            <text:p text:style-name="tablealignleft">Å kunne kjøre aggregator i ettertid fra skript (med høy respons - for Histkvalobs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VB, POK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1.1</text:p>
          </table:table-cell>
          <table:table-cell office:value-type="string" table:style-name="tablecell">
            <text:p text:style-name="tablealignleft">Tilegne kvalitetsflagg, ”useinfo”, til aggregerte verdier.</text:p>
          </table:table-cell>
          <table:table-cell office:value-type="string" table:style-name="tablecell">
            <text:p text:style-name="tablealignleft">7d</text:p>
          </table:table-cell>
          <table:table-cell office:value-type="string" table:style-name="tablecell">
            <text:p text:style-name="tablealignleft">VB, LA, JM, POK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1.1</text:p>
          </table:table-cell>
          <table:table-cell office:value-type="string" table:style-name="tablecell">
            <text:p text:style-name="tablealignleft">Rette kjente bugs i flagging ved aggregering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VB, POK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.2</text:p>
          </table:table-cell>
          <table:table-cell office:value-type="string" table:style-name="tablecell">
            <text:p text:style-name="tablealignleft">Rette kjente bugs i dekodere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62, 66, 67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1.2</text:p>
          </table:table-cell>
          <table:table-cell office:value-type="string" table:style-name="tablecell">
            <text:p text:style-name="tablealignleft">Å kunne skille offisielle data og test-data basert på informasjon fra Stinfosys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68,153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All datainput skal være transaksjoner. Sletting må gjøres før oppdatering.</text:p>
          </table:table-cell>
          <table:table-cell office:value-type="string" table:style-name="tablecell">
            <text:p text:style-name="tablealignleft">10d</text:p>
          </table:table-cell>
          <table:table-cell office:value-type="string" table:style-name="tablecell">
            <text:p text:style-name="tablealignleft">BM, 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43,44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Varselfunksjon hos IT-operatør ved forkasting av hele observasjoner fra manuelle stasjoner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Hente modelldata fra WDB, konfigurerbar metode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BM,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46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Tilpasse kv2klima for overføring av data til KRO, og at denne er 100% sikker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Legge kv2klima_getdata script på Kvalobs som overfører til 3stk KL-DB fra brukerforespørsel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Lage BUFR enkoder og dekoder. Rette feil i synop enkoder.</text:p>
          </table:table-cell>
          <table:table-cell office:value-type="string" table:style-name="tablecell">
            <text:p text:style-name="tablealignleft">20d</text:p>
          </table:table-cell>
          <table:table-cell office:value-type="string" table:style-name="tablecell">
            <text:p text:style-name="tablealignleft">BM, PS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.3</text:p>
          </table:table-cell>
          <table:table-cell office:value-type="string" table:style-name="tablecell">
            <text:p text:style-name="tablealignleft">”Å huske hva som er sendt, og vite hva som må sendes om igjen”. Å sende data når kun flagg er endret.</text:p>
          </table:table-cell>
          <table:table-cell office:value-type="string" table:style-name="tablecell">
            <text:p text:style-name="tablealignleft">10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32,33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.4</text:p>
          </table:table-cell>
          <table:table-cell office:value-type="string" table:style-name="tablecell">
            <text:p text:style-name="tablealignleft">Refaktorering av qaBase.<text:line-break/> - Behandle data som har flere typeid for en og samme paramid.<text:line-break/> - Behandle data med flere sensorer og høydenivåer på samme stasjon og typeid.</text:p>
          </table:table-cell>
          <table:table-cell office:value-type="string" table:style-name="tablecell">
            <text:p text:style-name="tablealignleft">60d</text:p>
          </table:table-cell>
          <table:table-cell office:value-type="string" table:style-name="tablecell">
            <text:p text:style-name="tablealignleft">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22,23,3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.4</text:p>
          </table:table-cell>
          <table:table-cell office:value-type="string" table:style-name="tablecell">
            <text:p text:style-name="tablealignleft">Vise tidspunkt for ny/siste skriving i ”original” eller ”corrected”. Implementerer endringer i spesifikasjonen av flagg, ”controlinfo”.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29, 3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Nye metadata for grensesjekk tas i bruk.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LA, GK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TO BE DONE!</text:p>
          </table:table-cell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Evaluering av QC1 sjekker basert på flaggstatistikk for å fjerne støy generert av sjekkene.<text:line-break/> - Vurdere mulige automatiske korreksjoner.</text:p>
          </table:table-cell>
          <table:table-cell office:value-type="string" table:style-name="tablecell">
            <text:p text:style-name="tablealignleft">10d</text:p>
          </table:table-cell>
          <table:table-cell office:value-type="string" table:style-name="tablecell">
            <text:p text:style-name="tablealignleft">LA, JM, GK, SMHI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8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jennomgå tidsserie-sjekkene for timevise automatdata (eks snødybde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CHECK!</text:p>
          </table:table-cell>
        </table:table-row>
        <table:table-row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tte sjekken av endring i posisjon av skip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TR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84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?? 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--</text:p>
          </table:table-cell>
        </table:table-row>
        <table:table-row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Endre QC1-9 til å ta direkte hensyn til modellverdier hvis QC1-4 sjekk slås av?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,0</text:p>
          </table:table-cell>
        </table:table-row>
        <table:table-row>
          <table:table-cell office:value-type="string" table:style-name="tablecell">
            <text:p text:style-name="tablealignleft">23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Implementere en sjekk som behandler dataverdier som signaliserer ”manglende dataverdi”.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ØL, GK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86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0,5</text:p>
          </table:table-cell>
        </table:table-row>
        <table:table-row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Nær sanntidsoppfølging av alvorlige feil etableres på værvarslingssalen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BM, LA, GK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9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,7</text:p>
          </table:table-cell>
        </table:table-row>
        <table:table-row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Systemløsning for moduler etablert i testmiljø.</text:p>
          </table:table-cell>
          <table:table-cell office:value-type="string" table:style-name="tablecell">
            <text:p text:style-name="tablealignleft">15d</text:p>
          </table:table-cell>
          <table:table-cell office:value-type="string" table:style-name="tablecell">
            <text:p text:style-name="tablealignleft">PE, TR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7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Fordeling av oppsamlet nedbør, testdrift</text:p>
          </table:table-cell>
          <table:table-cell office:value-type="string" table:style-name="tablecell">
            <text:p text:style-name="tablealignleft">2d</text:p>
          </table:table-cell>
          <table:table-cell office:value-type="string" table:style-name="tablecell">
            <text:p text:style-name="tablealignleft">PE<text:line-break/> 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7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,0</text:p>
          </table:table-cell>
        </table:table-row>
        <table:table-row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Romkontroll, testdrift (friskmelde mistenkelige fra QC1).</text:p>
          </table:table-cell>
          <table:table-cell office:value-type="string" table:style-name="tablecell">
            <text:p text:style-name="tablealignleft">7d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7,0</text:p>
          </table:table-cell>
        </table:table-row>
        <table:table-row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Interpolasjon av timesdata, testdrift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73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Dippsjekk av times- og minuttdata, testdrift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72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</text:p>
          </table:table-cell>
        </table:table-row>
        <table:table-row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Sjekke konsistens mellom manuelle data og automat data som har ulik typeid (evt. ulikt stasjnr.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Algoritme utvikling - kriging</text:p>
          </table:table-cell>
          <table:table-cell office:value-type="string" table:style-name="tablecell">
            <text:p text:style-name="tablealignleft">7d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7,0</text:p>
          </table:table-cell>
        </table:table-row>
        <table:table-row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QC2 - systemutvikling</text:p>
          </table:table-cell>
          <table:table-cell office:value-type="string" table:style-name="tablecell">
            <text:p text:style-name="tablealignleft">4d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3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kseptanse for QC2 metoder og flagging i Nordklim.</text:p>
          </table:table-cell>
          <table:table-cell office:value-type="string" table:style-name="tablecell">
            <text:p text:style-name="tablealignleft">4d</text:p>
          </table:table-cell>
          <table:table-cell office:value-type="string" table:style-name="tablecell">
            <text:p text:style-name="tablealignleft">PE, LA, SMHI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76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?</text:p>
          </table:table-cell>
        </table:table-row>
        <table:table-row>
          <table:table-cell office:value-type="string" table:style-name="tablecell">
            <text:p text:style-name="tablealignleft">34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Spesifisere Akseptansetest for QC2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SA, POK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77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Utføre akseptansetest for QC2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JM, POK</text:p>
          </table:table-cell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,5</text:p>
          </table:table-cell>
        </table:table-row>
        <table:table-row>
          <table:table-cell office:value-type="string" table:style-name="tablecell">
            <text:p text:style-name="tablealignleft">36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HQC med Qt4 og på Ubuntu - Bug i animasjon av fjernmålte data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HQC - Ny dataliste som viser alle forekomster for utvalget i datatabellen (flere typeid for en stasj.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HQC - Ny dataliste som viser forekomster for utvalget i txt_data tabellen. 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HQC - Ny dataliste som viser forekomster for utvalget i reject_decode tabellen. (Løst i findmissing.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HQC - WatchWeather. Generere rader som mangler i.h.h.t. Obs_pgm tabellen. (Løst i WatchRR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?</text:p>
          </table:table-cell>
        </table:table-row>
        <table:table-row>
          <table:table-cell office:value-type="string" table:style-name="tablecell">
            <text:p text:style-name="tablealignleft">41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Flytte den automatiske godkjenningsfunksjonen fra HQC til en egen QC2-kontroll(?) eller Combi-sjekk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KJ, PE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42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Evaluere HQC-applikasjonen (Hente erfaringer fra SMHIs HQC)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SA, HQCrut, POK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,7</text:p>
          </table:table-cell>
        </table:table-row>
        <table:table-row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Findmissing og smsedit, ta hensyn til TOTIME i obs_pgm. Epost Pål 1.des-09.</text:p>
          </table:table-cell>
          <table:table-cell office:value-type="string" table:style-name="tablecell">
            <text:p text:style-name="tablealignleft">2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POK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TO BE DONE</text:p>
          </table:table-cell>
        </table:table-row>
        <table:table-row>
          <table:table-cell office:value-type="string" table:style-name="tablecell">
            <text:p text:style-name="tablealignleft">43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ødvendige endringer i flaggbehandling for å nedgradere alvorligheten i mistenkelige verdier. Redusere støy.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GK, PS, LA, VB</text:p>
          </table:table-cell>
          <table:table-cell office:value-type="string" table:style-name="tablecell">
            <text:p text:style-name="tablealignleft">PS</text:p>
          </table:table-cell>
          <table:table-cell office:value-type="string" table:style-name="tablecell">
            <text:p text:style-name="tablealignleft">151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0,8</text:p>
          </table:table-cell>
        </table:table-row>
        <table:table-row>
          <table:table-cell office:value-type="string" table:style-name="tablecell">
            <text:p text:style-name="tablealignleft">4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Spesifisere metode som skiller offisielle data fra test data.</text:p>
          </table:table-cell>
          <table:table-cell office:value-type="string" table:style-name="tablecell">
            <text:p text:style-name="tablealignleft">5d</text:p>
          </table:table-cell>
          <table:table-cell office:value-type="string" table:style-name="tablecell">
            <text:p text:style-name="tablealignleft">GK, PS, LA</text:p>
          </table:table-cell>
          <table:table-cell office:value-type="string" table:style-name="tablecell">
            <text:p text:style-name="tablealignleft">PS</text:p>
          </table:table-cell>
          <table:table-cell office:value-type="string" table:style-name="tablecell">
            <text:p text:style-name="tablealignleft">15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,7</text:p>
          </table:table-cell>
        </table:table-row>
        <table:table-row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Implementere SMHIs ønske om å flagge mulig pågående oppsamling av nedbør.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VB</text:p>
          </table:table-cell>
          <table:table-cell office:value-type="string" table:style-name="tablecell">
            <text:p text:style-name="tablealignleft">PS</text:p>
          </table:table-cell>
          <table:table-cell office:value-type="string" table:style-name="tablecell">
            <text:p text:style-name="tablealignleft">154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0,3</text:p>
          </table:table-cell>
        </table:table-row>
        <table:table-row>
          <table:table-cell office:value-type="string" table:style-name="tablecell">
            <text:p text:style-name="tablealignleft">46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Spesifisere QC2-flagg i iterasjon med utvikling av QC2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PS, LA, PE</text:p>
          </table:table-cell>
          <table:table-cell office:value-type="string" table:style-name="tablecell">
            <text:p text:style-name="tablealignleft">PS</text:p>
          </table:table-cell>
          <table:table-cell office:value-type="string" table:style-name="tablecell">
            <text:p text:style-name="tablealignleft">152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47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Etablere et komplett testsystem på virtuell server. Viser inndata, dekoding, QC1, QC2, utdata og for applikasjonstesting.</text:p>
          </table:table-cell>
          <table:table-cell office:value-type="string" table:style-name="tablecell">
            <text:p text:style-name="tablealignleft">15d</text:p>
          </table:table-cell>
          <table:table-cell office:value-type="string" table:style-name="tablecell">
            <text:p text:style-name="tablealignleft">BM, PE, TR</text:p>
          </table:table-cell>
          <table:table-cell office:value-type="string" table:style-name="tablecell">
            <text:p text:style-name="tablealignleft">TR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FIXED- DISPLAY to be done</text:p>
          </table:table-cell>
        </table:table-row>
        <table:table-row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enerell beskrivelse og systemdokumentasjon for metadata oppdatering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TR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49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Dataflyt til og fra Kvalobs - dokumentasjon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Tabeller- endringer og dokumentasjon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BM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51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QC1 - div gjennomgang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GK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,0</text:p>
          </table:table-cell>
        </table:table-row>
        <table:table-row>
          <table:table-cell office:value-type="string" table:style-name="tablecell">
            <text:p text:style-name="tablealignleft">53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findmissing og smsedit - dokumentasjon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54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WatchWeather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,0</text:p>
          </table:table-cell>
        </table:table-row>
        <table:table-row>
          <table:table-cell office:value-type="string" table:style-name="tablecell">
            <text:p text:style-name="tablealignleft">55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watchRR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VB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,0</text:p>
          </table:table-cell>
        </table:table-row>
        <table:table-row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HQC - brukerdokumentasjon</text:p>
          </table:table-cell>
          <table:table-cell office:value-type="string" table:style-name="tablecell">
            <text:p text:style-name="tablealignleft">3d</text:p>
          </table:table-cell>
          <table:table-cell office:value-type="string" table:style-name="tablecell">
            <text:p text:style-name="tablealignleft">KJ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FIXED</text:p>
          </table:table-cell>
        </table:table-row>
        <table:table-row>
          <table:table-cell office:value-type="string" table:style-name="tablecell">
            <text:p text:style-name="tablealignleft">5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Histkvalobs - oppdatere(rutiner) til ny Kvalobs programvare</text:p>
          </table:table-cell>
          <table:table-cell office:value-type="string" table:style-name="tablecell">
            <text:p text:style-name="tablealignleft">1d</text:p>
          </table:table-cell>
          <table:table-cell office:value-type="string" table:style-name="tablecell">
            <text:p text:style-name="tablealignleft">TR</text:p>
          </table:table-cell>
          <table:table-cell office:value-type="string" table:style-name="tablecell">
            <text:p text:style-name="tablealignleft">SA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SOLVED?</text:p>
          </table:table-cell>
        </table:table-row>
        <table:table-row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349</text:p>
          </table:table-cell>
          <table:table-cell office:value-type="string" table:style-name="tablecell">
            <text:p text:style-name="tablealignleft">dager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 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product_backlog</dc:title>
  </office:meta>
</office:document-meta>
</file>