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valobs:kvoss:discuss"/><text:bookmark-start text:name="__RefHeading___discussion_1"/><text:bookmark-start text:name="discussion"/>Discussion<text:bookmark-end text:name="__RefHeading___discussion_1"/><text:bookmark-end text:name="discussion"/></text:h>
      <text:p text:style-name="Text_20_body">No traditional discussion forum is currently intended for the support of the kvoss project. However, if you wish to discuss an issue and the use of an email group is not appropriate, please post the item here.</text:p>
      <text:h text:style-name="Heading_20_2" text:outline-level="2"><text:bookmark-start text:name="__RefHeading___item_title_2"/><text:bookmark-start text:name="item_title"/>Item Title<text:bookmark-end text:name="__RefHeading___item_title_2"/><text:bookmark-end text:name="item_title"/></text:h>
      <text:p text:style-name="Text_20_body"><text:span text:style-name="Strong_20_Emphasis">Issue</text:span></text:p>
      <text:p text:style-name="Text_20_body">...</text:p>
      <text:p text:style-name="Text_20_body"><text:span text:style-name="Strong_20_Emphasis">Feedback</text:span></text:p>
      <text:p text:style-name="Text_20_body">...</text:p>
      <text:h text:style-name="Heading_20_2" text:outline-level="2"><text:bookmark-start text:name="__RefHeading___item_title_3"/><text:bookmark-start text:name="item_title1"/>Item Title<text:bookmark-end text:name="__RefHeading___item_title_3"/><text:bookmark-end text:name="item_title1"/></text:h>
      <text:p text:style-name="Text_20_body"><text:span text:style-name="Strong_20_Emphasis">Issue</text:span></text:p>
      <text:p text:style-name="Text_20_body">...</text:p>
      <text:p text:style-name="Text_20_body"><text:span text:style-name="Strong_20_Emphasis">Feedback</text:span></text:p>
      <text:p text:style-name="Text_20_body">...</text:p>
      <text:p text:style-name="Text_20_body"><text:span text:style-name="Emphasis">ad infinitum</text:span></text:p>
      <table:table table:style-name="Table">
        <table:table-column/>
        <table:table-row>
          <table:table-cell office:value-type="string" table:style-name="tablecell">
            <text:p text:style-name="tablealignleft">All items eventually “archived” to separate pages.</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kvalobs:kvoss:discuss</dc:title>
  </office:meta>
</office:document-meta>
</file>