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volleyball"/><text:bookmark-start text:name="__RefHeading___volleyballtrening_1"/><text:bookmark-start text:name="volleyballtrening"/>Volleyballtrening<text:bookmark-end text:name="__RefHeading___volleyballtrening_1"/><text:bookmark-end text:name="volleyballtrening"/></text:h>
      <text:p text:style-name="Text_20_body">Volleyballgruppa trener hver mandag.</text:p>
      <text:p text:style-name="Text_20_body">Treningstidene er:</text:p>
      <text:list text:style-name="List_20_1" text:continue-numbering="false">
        <text:list-item>
          <text:p text:style-name="List_20_1_Content_First"> Om sommeren: kl. 15:30 - 17:30 på plenen foran hovedbygget.</text:p>
        </text:list-item>
        <text:list-item>
          <text:p text:style-name="List_20_1_Content_Last"> Høst/vinter/vår: kl. 16:30 - 18:30 inne på Sogn Videregående Skole.</text:p>
        </text:list-item>
      </text:list>
      <text:p text:style-name="Text_20_body">Bli med og spill volleyball! På treningene har vi noen få øvelser, men stort sett spiller vi treningskamper mot hverandre. Vi prøver å bli litt bedre volleyballspillere med tiden, men hovedfokus er å ha det gøy. De siste årene har vi trent sammen med bedriftslaget til GE Healthcare.</text:p>
      <text:p text:style-name="Text_20_body">Treningene og kampene passer for alle som har lyst til å klaske ball med gode kolleger. Det du trenger for å spille volleyball er treningsshorts, t-skjorte og joggesko (helst m lys såle som ikke setter merker i gulvet). Mange liker også å ha knebeskyttere, men dette er ikke nødvendig. </text:p>
      <text:h text:style-name="Heading_20_2" text:outline-level="2"><text:bookmark-start text:name="__RefHeading___treningsfrie_mandager_sogn_stengt_20122013_2"/><text:bookmark-start text:name="treningsfrie_mandager_sogn_stengt_20122013"/>Treningsfrie mandager (Sogn stengt) 2012/2013<text:bookmark-end text:name="__RefHeading___treningsfrie_mandager_sogn_stengt_20122013_2"/><text:bookmark-end text:name="treningsfrie_mandager_sogn_stengt_20122013"/></text:h>
      <text:p text:style-name="Text_20_body">Følgende mandager er Sogn skole stengt pga. ferie/fri og det er ingen trening:</text:p>
      <text:list text:style-name="List_20_1" text:continue-numbering="false">
        <text:list-item>
          <text:p text:style-name="List_20_1_Content_First"> 1 oktober, høstferie</text:p>
        </text:list-item>
        <text:list-item>
          <text:p text:style-name="List_20_1_Content"> 24. og 31. desember, juleferie</text:p>
        </text:list-item>
        <text:list-item>
          <text:p text:style-name="List_20_1_Content"> 18. februar (vinterferie)</text:p>
        </text:list-item>
        <text:list-item>
          <text:p text:style-name="List_20_1_Content"> 25. mars og 1. april (påskeferie)</text:p>
        </text:list-item>
        <text:list-item>
          <text:p text:style-name="List_20_1_Content_Last"> 20. mai (2. pinsedag)</text:p>
        </text:list-item>
      </text:list>
      <text:p text:style-name="Text_20_body">Skolen stenger 21. juni.</text:p>
      <text:h text:style-name="Heading_20_1" text:outline-level="1"><text:bookmark-start text:name="__RefHeading___spill_i_bedriftsserien_3"/><text:bookmark-start text:name="spill_i_bedriftsserien"/>Spill i bedriftsserien<text:bookmark-end text:name="__RefHeading___spill_i_bedriftsserien_3"/><text:bookmark-end text:name="spill_i_bedriftsserien"/></text:h>
      <text:p text:style-name="Text_20_body">Meteorologen har et mix-lag i bedriftsserien. Her prøver vi å vinne kamper, men har det stort sett like artig om vi skulle tape, det skal være gøy å spille kamp!</text:p>
      <text:list text:style-name="List_20_1" text:continue-numbering="false">
        <text:list-item>
          <text:p text:style-name="List_20_1_Content_First"> Laget spiller sesongen 2012/13 i Mix 2. divisjon, avdeling 1</text:p>
        </text:list-item>
        <text:list-item>
          <text:p text:style-name="List_20_1_Content"> Alle kampene spilles i Ekeberg Idrettshall</text:p>
        </text:list-item>
        <text:list-item>
          <text:p text:style-name="List_20_1_Content"> Vi må alltid ha begge kjønn på banen, maks 3 herrer</text:p>
        </text:list-item>
        <text:list-item>
          <text:p text:style-name="List_20_1_Content_Last"> Vi prøver alltid å stille med fullt lag, gjerne med innbytter</text:p>
        </text:list-item>
      </text:list>
      <text:p text:style-name="Text_20_body">Kontaktperson for volleyball-gruppa er Siri Spjelkavik (2296 3037/ 412 35 679)</text:p>
      <text:p text:style-name="Text_20_body">Kampprogram for 2012/2013, NB!  Endringer kan forekomme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og klokkeslett</text:p>
          </table:table-cell>
          <table:table-cell office:value-type="string" table:style-name="tableheader">
            <text:p text:style-name="Table_20_Heading">Motstander</text:p>
          </table:table-cell>
          <table:table-cell office:value-type="string" table:style-name="tableheader">
            <text:p text:style-name="Table_20_Heading">Resultat</text:p>
          </table:table-cell>
          <table:table-cell office:value-type="string" table:style-name="tableheader">
            <text:p text:style-name="Table_20_Heading">Kommentar</text:p>
          </table:table-cell>
        </table:table-row>
        <table:table-row>
          <table:table-cell office:value-type="string" table:style-name="tablecell">
            <text:p text:style-name="tablealignleft">torsdag 13.09 18:00</text:p>
          </table:table-cell>
          <table:table-cell office:value-type="string" table:style-name="tablecell">
            <text:p text:style-name="tablealignleft"> Norges Bank </text:p>
          </table:table-cell>
          <table:table-cell office:value-type="string" table:style-name="tablecell">
            <text:p text:style-name="tablealignleft">3-0 </text:p>
          </table:table-cell>
          <table:table-cell office:value-type="string" table:style-name="tablecell">
            <text:p text:style-name="tablealignleft">Bra spill med 5 stykker </text:p>
          </table:table-cell>
        </table:table-row>
        <table:table-row>
          <table:table-cell office:value-type="string" table:style-name="tablecell">
            <text:p text:style-name="tablealignleft">onsdag 19.09 21:00</text:p>
          </table:table-cell>
          <table:table-cell office:value-type="string" table:style-name="tablecell">
            <text:p text:style-name="tablealignleft"> Gjensidige </text:p>
          </table:table-cell>
          <table:table-cell office:value-type="string" table:style-name="tablecell">
            <text:p text:style-name="tablealignleft">3-0 </text:p>
          </table:table-cell>
          <table:table-cell office:value-type="string" table:style-name="tablecell">
            <text:p text:style-name="tablealignleft">Walkover, Gjensidige møtte ikke  </text:p>
          </table:table-cell>
        </table:table-row>
        <table:table-row>
          <table:table-cell office:value-type="string" table:style-name="tablecell">
            <text:p text:style-name="tablealignleft">torsdag 27.09 18:00</text:p>
          </table:table-cell>
          <table:table-cell office:value-type="string" table:style-name="tablecell">
            <text:p text:style-name="tablealignleft"> GE Healthcare </text:p>
          </table:table-cell>
          <table:table-cell office:value-type="string" table:style-name="tablecell">
            <text:p text:style-name="tablealignleft">1-3 </text:p>
          </table:table-cell>
          <table:table-cell office:value-type="string" table:style-name="tablecell">
            <text:p text:style-name="tablealignleft">Som vanlig... </text:p>
          </table:table-cell>
        </table:table-row>
        <table:table-row>
          <table:table-cell office:value-type="string" table:style-name="tablecell">
            <text:p text:style-name="tablealignleft">onsdag 17.10 21:00 </text:p>
          </table:table-cell>
          <table:table-cell office:value-type="string" table:style-name="tablecell">
            <text:p text:style-name="tablealignleft"> FFI </text:p>
          </table:table-cell>
          <table:table-cell office:value-type="string" table:style-name="tablecell">
            <text:p text:style-name="tablealignleft">3-2  </text:p>
          </table:table-cell>
          <table:table-cell office:value-type="string" table:style-name="tablecell">
            <text:p text:style-name="tablealignleft">Ujevnt, men klart best i siste sett! </text:p>
          </table:table-cell>
        </table:table-row>
        <table:table-row>
          <table:table-cell office:value-type="string" table:style-name="tablecell">
            <text:p text:style-name="tablealignleft">onsdag 28.11 19:30 </text:p>
          </table:table-cell>
          <table:table-cell office:value-type="string" table:style-name="tablecell">
            <text:p text:style-name="tablealignleft"> DNB 2 </text:p>
          </table:table-cell>
          <table:table-cell office:value-type="string" table:style-name="tablecell">
            <text:p text:style-name="tablealignleft"> 2-3 </text:p>
          </table:table-cell>
          <table:table-cell office:value-type="string" table:style-name="tablecell">
            <text:p text:style-name="tablealignleft"> Jørgen, Ted, Heiko og Siri, mye bra spill  </text:p>
          </table:table-cell>
        </table:table-row>
        <table:table-row>
          <table:table-cell office:value-type="string" table:style-name="tablecell">
            <text:p text:style-name="tablealignleft">tirsdag 08.01 20:00 </text:p>
          </table:table-cell>
          <table:table-cell office:value-type="string" table:style-name="tablecell">
            <text:p text:style-name="tablealignleft">Bulldog </text:p>
          </table:table-cell>
          <table:table-cell office:value-type="string" table:style-name="tablecell">
            <text:p text:style-name="tablealignleft"> 2-3 </text:p>
          </table:table-cell>
          <table:table-cell office:value-type="string" table:style-name="tablecell">
            <text:p text:style-name="tablealignleft"> Sov de to første settene </text:p>
          </table:table-cell>
        </table:table-row>
        <table:table-row>
          <table:table-cell office:value-type="string" table:style-name="tablecell">
            <text:p text:style-name="tablealignleft">tirsdag 15.01 21:15</text:p>
          </table:table-cell>
          <table:table-cell office:value-type="string" table:style-name="tablecell">
            <text:p text:style-name="tablealignleft"> Tollerne </text:p>
          </table:table-cell>
          <table:table-cell office:value-type="string" table:style-name="tablecell">
            <text:p text:style-name="tablealignleft"> 3-0 </text:p>
          </table:table-cell>
          <table:table-cell office:value-type="string" table:style-name="tablecell">
            <text:p text:style-name="tablealignleft"> Mye bra spill, artig kamp </text:p>
          </table:table-cell>
        </table:table-row>
        <table:table-row>
          <table:table-cell office:value-type="string" table:style-name="tablecell">
            <text:p text:style-name="tablealignleft">tirsdag 29.01 20:00</text:p>
          </table:table-cell>
          <table:table-cell office:value-type="string" table:style-name="tablecell">
            <text:p text:style-name="tablealignleft"> Statoil ASA 2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nsdag 27.02 21:00</text:p>
          </table:table-cell>
          <table:table-cell office:value-type="string" table:style-name="tablecell">
            <text:p text:style-name="tablealignleft"> Oslo/Ullensaker Småb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nsdag 13.03 19:30</text:p>
          </table:table-cell>
          <table:table-cell office:value-type="string" table:style-name="tablecell">
            <text:p text:style-name="tablealignleft"> OPIL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nsdag 20.03 18:00</text:p>
          </table:table-cell>
          <table:table-cell office:value-type="string" table:style-name="tablecell">
            <text:p text:style-name="tablealignleft"> FMC Asker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Tabellen kan sees her: <text:a xlink:type="simple" xlink:href="http://idrett.speaker.no/07/table.aspx?TournamentId=315694" text:style-name="Internet_20_link" text:visited-style-name="Visited_20_Internet_20_Link">http://idrett.speaker.no/07/table.aspx?TournamentId=315694</text:a></text:p>
      <text:p text:style-name="Text_20_body"><text:a xlink:type="simple" xlink:href="http://projects.met.no/metbil/volleyball/kamper/" text:style-name="Internet_20_link" text:visited-style-name="Visited_20_Internet_20_Link">Påmelding til kamp</text:a></text:p>
      <text:p text:style-name="Text_20_body"><text:a xlink:type="simple" xlink:href="https://wiki.met.no/idrettslaget/volleyball/volleyball_resultater" text:style-name="Internet_20_link" text:visited-style-name="Visited_20_Internet_20_Link">Resultater fra tidligere seson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volleyball</dc:title>
  </office:meta>
</office:document-meta>
</file>