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tia"/><text:bookmark-start text:name="__RefHeading___trening_i_arbeidstiden_1"/><text:bookmark-start text:name="trening_i_arbeidstiden"/>Trening i arbeidstiden<text:bookmark-end text:name="__RefHeading___trening_i_arbeidstiden_1"/><text:bookmark-end text:name="trening_i_arbeidstiden"/></text:h>
      <text:p text:style-name="Text_20_body">Ansatte ved Meteorologisk Institutt har mulighet til å ta en 1 time av arbeidstiden i uken til trim. Dette er et tilbud som har vart siden 2007.
Trimmen må tilpasses egen arbeidsdag. Dette betyr at du for eksempel kan gå deg en halvtimes tur to ganger i uken, ta en time på Domus atletica/Spenst/Elexia eller en times joggetur når det måtte passe deg i ditt arbeid. Trimmen i arbeidstiden må utføres etter at du har stemplet inn og før du stempler ut. </text:p>
      <text:h text:style-name="Heading_20_2" text:outline-level="2"><text:bookmark-start text:name="__RefHeading___registreringoversikt_2"/><text:bookmark-start text:name="registreringoversikt"/>Registrering/oversikt<text:bookmark-end text:name="__RefHeading___registreringoversikt_2"/><text:bookmark-end text:name="registreringoversikt"/></text:h>
      <text:p text:style-name="Text_20_body">Vi i bedriftidrettslaget oppfordrer brukere av tilbudet til å registrere seg på lister. På hovedhuset finnes disse i resepsjonen og på FOU henges det opp lister. Registreringen gjøres for at: </text:p>
      <text:list text:style-name="List_20_1" text:continue-numbering="false">
        <text:list-item>
          <text:p text:style-name="List_20_1_Content_First"> sentralbord/andre skal ha en viss oversikt over hvor folk er </text:p>
        </text:list-item>
        <text:list-item>
          <text:p text:style-name="List_20_1_Content_Last"> en ønsker informasjon om hvor mange som bruker tilbudet.</text:p>
        </text:list-item>
      </text:list>
      <text:h text:style-name="Heading_20_2" text:outline-level="2"><text:bookmark-start text:name="__RefHeading___sporsmal_3"/><text:bookmark-start text:name="sporsmal"/>Spørsmål<text:bookmark-end text:name="__RefHeading___sporsmal_3"/><text:bookmark-end text:name="sporsmal"/></text:h>
      <text:p text:style-name="Text_20_body">Generelle spørsmål angående organisering av tid o.l. kan stilles til personalavdel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tia</dc:title>
  </office:meta>
</office:document-meta>
</file>