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0ca3a9f72fabafceeabcb4de7754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strekking"/><text:bookmark-start text:name="__RefHeading___pamelding_tid_og_sted_1"/><text:bookmark-start text:name="pamelding_tid_og_sted"/>Påmelding, tid og sted<text:bookmark-end text:name="__RefHeading___pamelding_tid_og_sted_1"/><text:bookmark-end text:name="pamelding_tid_og_sted"/></text:h>
      <text:h text:style-name="Heading_20_2" text:outline-level="2"><text:bookmark-start text:name="__RefHeading___om_strekking_2"/><text:bookmark-start text:name="om_strekking"/>Om strekking<text:bookmark-end text:name="__RefHeading___om_strekking_2"/><text:bookmark-end text:name="om_strekking"/></text:h>
      <text:h text:style-name="Heading_20_2" text:outline-level="2"><text:bookmark-start text:name="__RefHeading___linker_3"/><text:bookmark-start text:name="linker"/>Linker<text:bookmark-end text:name="__RefHeading___linker_3"/><text:bookmark-end text:name="linker"/></text:h>
      <text:h text:style-name="Heading_20_2" text:outline-level="2"><text:bookmark-start text:name="__RefHeading___medlemskap_i_meteorologen_bedriftsidrettslag_metbil_4"/><text:bookmark-start text:name="medlemskap_i_meteorologen_bedriftsidrettslag_metbil"/>Medlemskap i Meteorologen bedriftsidrettslag (MetBIL)<text:bookmark-end text:name="__RefHeading___medlemskap_i_meteorologen_bedriftsidrettslag_metbil_4"/><text:bookmark-end text:name="medlemskap_i_meteorologen_bedriftsidrettslag_metbil"/></text:h>
      <text:p text:style-name="Text_20_body"><draw:frame draw:style-name="mediaright" draw:name="0" text:anchor-type="paragraph" draw:z-index="0" svg:width="3.96875cm" svg:height="2.6333823529412cm"><draw:image xlink:href="Pictures/da0ca3a9f72fabafceeabcb4de775489.jpg" xlink:type="simple" xlink:show="embed" xlink:actuate="onLoad"/></draw:frame>
Vi oppfordrer alle til å bli medlem i bedriftsidrettslaget. Som medlem er du med på å opprettholde aktivitetstilbudet vi har, både faste aktiviteter, og ulike andre arrangementer.</text:p>
      <text:p text:style-name="Text_20_body"><text:a xlink:type="simple" xlink:href="https://wiki.met.no/idrettslaget/medlemsskap_i_meteorologen" text:style-name="Internet_20_link" text:visited-style-name="Visited_20_Internet_20_Link">Mer om medlemsskap i Meteorololgen</text:a></text:p>
      <text:p text:style-name="Text_20_body">*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trekking</dc:title>
  </office:meta>
</office:document-meta>
</file>