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d68b2c8d4cfbdea0abd95f839088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start"/><text:bookmark-start text:name="__RefHeading___dokumenter_finnes_na_pa_google_disk_1"/><text:bookmark-start text:name="dokumenter_finnes_na_pa_google_disk"/>Dokumenter finnes nå på Google disk<text:bookmark-end text:name="__RefHeading___dokumenter_finnes_na_pa_google_disk_1"/><text:bookmark-end text:name="dokumenter_finnes_na_pa_google_disk"/></text:h>
      <text:p text:style-name="Text_20_body">Wiki avvikles, og alle dokumenter finnes nå her:
<text:a xlink:type="simple" xlink:href="https://drive.google.com/drive/folders/1ax9sXJ4B27edD1oZk2PqLeBg6truNCkO?usp=drive_link" text:style-name="Internet_20_link" text:visited-style-name="Visited_20_Internet_20_Link">https://drive.google.com/drive/folders/1ax9sXJ4B27edD1oZk2PqLeBg6truNCkO?usp=drive_link</text:a></text:p>
      <text:h text:style-name="Heading_20_1" text:outline-level="1"><text:bookmark-start text:name="__RefHeading___bedriftsidrettslaget_meteorologen_2"/><text:bookmark-start text:name="bedriftsidrettslaget_meteorologen"/>Bedriftsidrettslaget Meteorologen<text:bookmark-end text:name="__RefHeading___bedriftsidrettslaget_meteorologen_2"/><text:bookmark-end text:name="bedriftsidrettslaget_meteorologen"/></text:h>
      <text:p text:style-name="Text_20_body"><draw:frame draw:style-name="media" draw:name="0" text:anchor-type="as-char" draw:z-index="0" svg:width="7.9375cm" svg:height="2.746626984127cm"><draw:image xlink:href="Pictures/9ad68b2c8d4cfbdea0abd95f8390880a.jpg" xlink:type="simple" xlink:show="embed" xlink:actuate="onLoad"/></draw:frame></text:p>
      <text:h text:style-name="Heading_20_2" text:outline-level="2"><text:bookmark-start text:name="__RefHeading___om_meteorologen_3"/><text:bookmark-start text:name="om_meteorologen"/>Om Meteorologen<text:bookmark-end text:name="__RefHeading___om_meteorologen_3"/><text:bookmark-end text:name="om_meteorologen"/></text:h>
      <text:list text:style-name="List_20_1" text:continue-numbering="false">
        <text:list-item>
          <text:p text:style-name="List_20_1_Content_First"> <text:a xlink:type="simple" xlink:href="https://wiki.met.no/idrettslaget/en_kort_presentasjon_av_meteorologen" text:style-name="Internet_20_link" text:visited-style-name="Visited_20_Internet_20_Link">Bedriftsidrettslaget Meteorologen</text:a></text:p>
        </text:list-item>
        <text:list-item>
          <text:p text:style-name="List_20_1_Content"> <text:a xlink:type="simple" xlink:href="https://wiki.met.no/idrettslaget/medlemsskap_i_meteorologen" text:style-name="Internet_20_link" text:visited-style-name="Visited_20_Internet_20_Link">Medlemsskap, innmelding</text:a></text:p>
        </text:list-item>
        <text:list-item>
          <text:p text:style-name="List_20_1_Content"> <text:a xlink:type="simple" xlink:href="https://wiki.met.no/idrettslaget/dagens_styre" text:style-name="Internet_20_link" text:visited-style-name="Visited_20_Internet_20_Link">Dagens styre</text:a></text:p>
        </text:list-item>
        <text:list-item>
          <text:p text:style-name="List_20_1_Content"> <text:a xlink:type="simple" xlink:href="https://wiki.met.no/idrettslaget/dokumenter" text:style-name="Internet_20_link" text:visited-style-name="Visited_20_Internet_20_Link">Dokumenter</text:a></text:p>
        </text:list-item>
        <text:list-item>
          <text:p text:style-name="List_20_1_Content_Last"> <text:a xlink:type="simple" xlink:href="https://wiki.met.no/idrettslaget/tia" text:style-name="Internet_20_link" text:visited-style-name="Visited_20_Internet_20_Link">Trening i arbeidstiden</text:a></text:p>
        </text:list-item>
      </text:list>
      <text:h text:style-name="Heading_20_2" text:outline-level="2"><text:bookmark-start text:name="__RefHeading___faste_aktiviteter_4"/><text:bookmark-start text:name="faste_aktiviteter"/>Faste aktiviteter<text:bookmark-end text:name="__RefHeading___faste_aktiviteter_4"/><text:bookmark-end text:name="faste_aktiviteter"/></text:h>
      <text:list text:style-name="List_20_1" text:continue-numbering="false">
        <text:list-item>
          <text:p text:style-name="List_20_1_Content_First"> <text:a xlink:type="simple" xlink:href="https://wiki.met.no/idrettslaget/bootcamp" text:style-name="Internet_20_link" text:visited-style-name="Visited_20_Internet_20_Link">BootCamp</text:a> Våren 2023: Tirsdager 15:30 - 16:30 utenfor hovedbygget (med trener)</text:p>
        </text:list-item>
        <text:list-item>
          <text:p text:style-name="List_20_1_Content"> <text:a xlink:type="simple" xlink:href="https://wiki.met.no/idrettslaget/fotball" text:style-name="Internet_20_link" text:visited-style-name="Visited_20_Internet_20_Link">Fotball</text:a> Mandager 16:00 – 17:00</text:p>
        </text:list-item>
        <text:list-item>
          <text:p text:style-name="List_20_1_Content"> <text:a xlink:type="simple" xlink:href="https://wiki.met.no/idrettslaget/innebandy" text:style-name="Internet_20_link" text:visited-style-name="Visited_20_Internet_20_Link">Innebandy</text:a> Onsdager klokken 19:30 - 21 på NIH (sammen med FBI og NRK) </text:p>
        </text:list-item>
        <text:list-item>
          <text:p text:style-name="List_20_1_Content"> <text:a xlink:type="simple" xlink:href="https://wiki.met.no/idrettslaget/volleyball" text:style-name="Internet_20_link" text:visited-style-name="Visited_20_Internet_20_Link">Volleyball</text:a> Torsdag kl 20-21:30 i OBIK/Voldsløkkahallen på Ekeberg, info og påmelding til kamper og trening gjøres via spond, kode <text:a xlink:type="simple" xlink:href="https://group.spond.com/PWKNI" text:style-name="Internet_20_link" text:visited-style-name="Visited_20_Internet_20_Link">PWKNI</text:a></text:p>
        </text:list-item>
        <text:list-item>
          <text:p text:style-name="List_20_1_Content"> <text:span text:style-name="del"><text:a xlink:type="simple" xlink:href="https://wiki.met.no/idrettslaget/orientering" text:style-name="Internet_20_link" text:visited-style-name="Visited_20_Internet_20_Link">Orientering</text:a>. Onsdager. Start mellom 16.30 - 18.00:  <text:a xlink:type="simple" xlink:href="http://geoform.no/rankinglop/" text:style-name="Internet_20_link" text:visited-style-name="Visited_20_Internet_20_Link">Terminliste</text:a></text:span></text:p>
        </text:list-item>
        <text:list-item>
          <text:p text:style-name="List_20_1_Content"> <text:span text:style-name="del"><text:a xlink:type="simple" xlink:href="https://wiki.met.no/idrettslaget/sjakk" text:style-name="Internet_20_link" text:visited-style-name="Visited_20_Internet_20_Link">Sjakk</text:a> 1. og 3. onsdagen i hver måned klokken 16:00 i mingle-området i 3.etg. i hovedbygget</text:span></text:p>
        </text:list-item>
        <text:list-item>
          <text:p text:style-name="List_20_1_Content"> <text:a xlink:type="simple" xlink:href="https://wiki.met.no/idrettslaget/yoga" text:style-name="Internet_20_link" text:visited-style-name="Visited_20_Internet_20_Link">Yoga i Tallhall</text:a> Kl 15-16 på onsdager, i kantina i Tallhall</text:p>
        </text:list-item>
        <text:list-item>
          <text:p text:style-name="List_20_1_Content_Last"> <text:a xlink:type="simple" xlink:href="https://wiki.met.no/idrettslaget/lopetrening2" text:style-name="Internet_20_link" text:visited-style-name="Visited_20_Internet_20_Link">Løpetrening</text:a> Kl 15:30-16:45 torsdager, starter opp en stund før Holmenkollstafetten</text:p>
        </text:list-item>
      </text:list>
      <text:h text:style-name="Heading_20_2" text:outline-level="2"><text:bookmark-start text:name="__RefHeading___avholdte_arrangementer_5"/><text:bookmark-start text:name="avholdte_arrangementer"/>Avholdte arrangementer<text:bookmark-end text:name="__RefHeading___avholdte_arrangementer_5"/><text:bookmark-end text:name="avholdte_arrangementer"/></text:h>
      <text:list text:style-name="List_20_1" text:continue-numbering="false">
        <text:list-item>
          <text:p text:style-name="List_20_1_Content_First"> <text:a xlink:type="simple" xlink:href="https://wiki.met.no/idrettslaget/arsmote_2025" text:style-name="Internet_20_link" text:visited-style-name="Visited_20_Internet_20_Link">Årsmøte 2025</text:a></text:p>
        </text:list-item>
        <text:list-item>
          <text:p text:style-name="List_20_1_Content"> <text:a xlink:type="simple" xlink:href="https://wiki.met.no/idrettslaget/arsmote_2024" text:style-name="Internet_20_link" text:visited-style-name="Visited_20_Internet_20_Link">Årsmøte 2024</text:a></text:p>
        </text:list-item>
        <text:list-item>
          <text:p text:style-name="List_20_1_Content"> Mandag 15. mai 2023: <text:a xlink:type="simple" xlink:href="https://www.met.no/blest/nyheter/sykle-til-jobben-50-aar" text:style-name="Internet_20_link" text:visited-style-name="Visited_20_Internet_20_Link">Gå- og sykleaksjonen starter</text:a></text:p>
        </text:list-item>
        <text:list-item>
          <text:p text:style-name="List_20_1_Content"> Lørdag 13. mai 2023: <text:a xlink:type="simple" xlink:href="https://www.met.no/blest/nyheter/vil-du-lope-holmenkollstafetten-for-met" text:style-name="Internet_20_link" text:visited-style-name="Visited_20_Internet_20_Link">Holmenkollstafetten 2023</text:a></text:p>
        </text:list-item>
        <text:list-item>
          <text:p text:style-name="List_20_1_Content"> Tirsdag 2. mai 2023: <text:a xlink:type="simple" xlink:href="https://www.met.no/blest/nyheter/na-blir-det-bootcamp-i-hagen-igjen" text:style-name="Internet_20_link" text:visited-style-name="Visited_20_Internet_20_Link">sesongens første bootcamp</text:a></text:p>
        </text:list-item>
        <text:list-item>
          <text:p text:style-name="List_20_1_Content"> <text:a xlink:type="simple" xlink:href="https://wiki.met.no/idrettslaget/arsmote_2023" text:style-name="Internet_20_link" text:visited-style-name="Visited_20_Internet_20_Link">Årsmøte 2023</text:a></text:p>
        </text:list-item>
        <text:list-item>
          <text:p text:style-name="List_20_1_Content"> Tirsdag 28. februar 2023: <text:a xlink:type="simple" xlink:href="https://www.met.no/blest/nyheter/aktivitetsdagen-oppsummert-i-bilder" text:style-name="Internet_20_link" text:visited-style-name="Visited_20_Internet_20_Link">Aktivitetsdagen 2023</text:a></text:p>
        </text:list-item>
        <text:list-item>
          <text:p text:style-name="List_20_1_Content"> Torsdag 16. september 2022: <text:a xlink:type="simple" xlink:href="https://www.met.no/blest/nyheter/sykkeltur-til-skjennungen-pa-torsdag" text:style-name="Internet_20_link" text:visited-style-name="Visited_20_Internet_20_Link">Sykkeldagen 2022</text:a></text:p>
        </text:list-item>
        <text:list-item>
          <text:p text:style-name="List_20_1_Content"> Torsdag 25. august 2022: <text:a xlink:type="simple" xlink:href="https://www.met.no/blest/nyheter/sandvolleyballturnering-25.august" text:style-name="Internet_20_link" text:visited-style-name="Visited_20_Internet_20_Link">Sandvolleyballturnering</text:a></text:p>
        </text:list-item>
        <text:list-item>
          <text:p text:style-name="List_20_1_Content"> <text:a xlink:type="simple" xlink:href="https://wiki.met.no/idrettslaget/arsmote_2022" text:style-name="Internet_20_link" text:visited-style-name="Visited_20_Internet_20_Link">Årsmøte 2022</text:a></text:p>
        </text:list-item>
        <text:list-item>
          <text:p text:style-name="List_20_1_Content"> Lørdag 14. mai 2022: <text:a xlink:type="simple" xlink:href="https://wiki.met.no/idrettslaget/holmenkollstafetten_2022" text:style-name="Internet_20_link" text:visited-style-name="Visited_20_Internet_20_Link">Holmenkollstafetten 2022</text:a></text:p>
        </text:list-item>
        <text:list-item>
          <text:p text:style-name="List_20_1_Content"> Fredag 4. mars 2022: <text:a xlink:type="simple" xlink:href="https://www.met.no/blest/nyheter/grilling-og-aktivitetsdag-pa-blindern" text:style-name="Internet_20_link" text:visited-style-name="Visited_20_Internet_20_Link">Skidag/Aktivitetsdag</text:a></text:p>
        </text:list-item>
        <text:list-item>
          <text:p text:style-name="List_20_1_Content"> <text:a xlink:type="simple" xlink:href="https://wiki.met.no/idrettslaget/arsmote_2021" text:style-name="Internet_20_link" text:visited-style-name="Visited_20_Internet_20_Link">Årsmøte 2020 og 2021</text:a></text:p>
        </text:list-item>
        <text:list-item>
          <text:p text:style-name="List_20_1_Content_Last"> Onsdag 4. mars 2020: Utedag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idrettslaget/arkiv/arrangementer" text:style-name="Internet_20_link" text:visited-style-name="Visited_20_Internet_20_Link">Historiske arrangementer</text:a></text:p>
        </text:list-item>
      </text:list>
      <text:h text:style-name="Heading_20_2" text:outline-level="2"><text:bookmark-start text:name="__RefHeading___bedriftsavtaler_6"/><text:bookmark-start text:name="bedriftsavtaler"/>Bedriftsavtaler<text:bookmark-end text:name="__RefHeading___bedriftsavtaler_6"/><text:bookmark-end text:name="bedriftsavtaler"/></text:h>
      <text:list text:style-name="List_20_1" text:continue-numbering="false">
        <text:list-item>
          <text:p text:style-name="List_20_1_Content_First"> <text:a xlink:type="simple" xlink:href="https://wiki.met.no/idrettslaget/elixia" text:style-name="Internet_20_link" text:visited-style-name="Visited_20_Internet_20_Link">SATS</text:a></text:p>
        </text:list-item>
        <text:list-item>
          <text:p text:style-name="List_20_1_Content"> Milslukern</text:p>
        </text:list-item>
        <text:list-item>
          <text:p text:style-name="List_20_1_Content_Last"> <text:a xlink:type="simple" xlink:href="https://wiki.met.no/idrettslaget/rabattavtale_med_oslo_sportslager" text:style-name="Internet_20_link" text:visited-style-name="Visited_20_Internet_20_Link">Rabattavtale med Oslo Sportslager</text:a></text:p>
        </text:list-item>
      </text:list>
      <text:h text:style-name="Heading_20_2" text:outline-level="2"><text:bookmark-start text:name="__RefHeading___se_ogsa_7"/><text:bookmark-start text:name="se_ogsa"/>Se også<text:bookmark-end text:name="__RefHeading___se_ogsa_7"/><text:bookmark-end text:name="se_ogsa"/></text:h>
      <text:list text:style-name="List_20_1" text:continue-numbering="false">
        <text:list-item>
          <text:p text:style-name="LastListParagraph_List_20_1_Content_First"> <text:a xlink:type="simple" xlink:href="https://metklim.met.no/vv/bedriftsidrettslaget" text:style-name="Internet_20_link" text:visited-style-name="Visited_20_Internet_20_Link">Wikiside for Bedriftsidrettslaget i Ber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tart</dc:title>
  </office:meta>
</office:document-meta>
</file>