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d57fc9f82f3dd7ecf78eeacf6e5da1f.jpg"/>
  <manifest:file-entry manifest:media-type="image/jpeg" manifest:full-path="Pictures/b08224d6c23d7b992eec84b5006408cb.jpg"/>
  <manifest:file-entry manifest:media-type="image/jpeg" manifest:full-path="Pictures/70c9ea00e4b425e5f51be739743997c2.jpg"/>
  <manifest:file-entry manifest:media-type="image/jpeg" manifest:full-path="Pictures/5afe4b33d742eac469c650cbda2324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0.583333333333cm"><draw:image xlink:href="Pictures/fd57fc9f82f3dd7ecf78eeacf6e5da1f.jpg" xlink:type="simple" xlink:show="embed" xlink:actuate="onLoad"/></draw:frame><text:line-break/><text:bookmark text:name="idrettslaget:skidagen_2009"/>
Spente deltakere før koffertløpet</text:p>
      <text:p text:style-name="Text_20_body"><draw:frame draw:style-name="media" draw:name="1" text:anchor-type="as-char" draw:z-index="1" svg:width="15.875cm" svg:height="10.583333333333cm"><draw:image xlink:href="Pictures/b08224d6c23d7b992eec84b5006408cb.jpg" xlink:type="simple" xlink:show="embed" xlink:actuate="onLoad"/></draw:frame><text:line-break/>
Man svarer på spørsmål</text:p>
      <text:p text:style-name="Text_20_body"><draw:frame draw:style-name="media" draw:name="2" text:anchor-type="as-char" draw:z-index="2" svg:width="15.875cm" svg:height="10.583333333333cm"><draw:image xlink:href="Pictures/70c9ea00e4b425e5f51be739743997c2.jpg" xlink:type="simple" xlink:show="embed" xlink:actuate="onLoad"/></draw:frame><text:line-break/>
Pål Sandnes vinner racerklassen</text:p>
      <text:p text:style-name="Text_20_body"><draw:frame draw:style-name="media" draw:name="3" text:anchor-type="as-char" draw:z-index="3" svg:width="15.875cm" svg:height="10.583333333333cm"><draw:image xlink:href="Pictures/5afe4b33d742eac469c650cbda232469.jpg" xlink:type="simple" xlink:show="embed" xlink:actuate="onLoad"/></draw:frame><text:line-break/>
Aking er gøy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kidagen_2009</dc:title>
  </office:meta>
</office:document-meta>
</file>