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skidag_2015"/>3 alternativer: </text:p>
      <text:list text:style-name="List_20_1" text:continue-numbering="false">
        <text:list-item>
          <text:p text:style-name="List_20_1_Content_First"> Kort skitur (fra fra kl 12.00)</text:p>
        </text:list-item>
        <text:list-item>
          <text:p text:style-name="List_20_1_Content"> Lang skitur (avspasering 8-12) Fra Hakadal</text:p>
        </text:list-item>
        <text:list-item>
          <text:p text:style-name="List_20_1_Content_Last"> Alpin?</text:p>
        </text:list-item>
      </text:list>
      <text:p text:style-name="Text_20_body"><text:a xlink:type="simple" xlink:href="http://http://www.skiforeningen.no/" text:style-name="Internet_20_link" text:visited-style-name="Visited_20_Internet_20_Link">Skiforeni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kidag_2015</dc:title>
  </office:meta>
</office:document-meta>
</file>