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drettslaget:orientering"/>Ved Meteorologisk institutt er det ingen felles o-trening, men det er flere ansatte som deltar på terminfestede løp og treningsløp gjennom sesongen. En oversikt over deltakelsen er gjengitt i  årsrapportene som blir skrevet hvert år. Husk at medlemmer av bedriftsidrettslaget på instituttet får refundert halvparten av startkontingenten hvis man deltar for Meteorologen.</text:p>
      <text:p text:style-name="Text_20_body">Har du spørsmål, ikke nøl med å ta kontakt med gruppeleder for orientering ved Meteorologisk institutt, <text:span text:style-name="Strong_20_Emphasis">Mariken Homleid (22 96 33 08)</text:span>.</text:p>
      <text:p text:style-name="Text_20_body">Orienteringsgruppa har en egen e-postliste. Send gjerne e-post til alle orienteringsinteresserte ved instituttet! Velg liste tilpasset Mozilla/Netscape eller MS Outlook
Rankingløp med IL GeoForm / OSI-Orientering
Størst deltakelse fra instituttet er det på rankingløpene som arrangeres av IL GeoForm og OSI (Oslo Studentenes Idrettslag). Sesongens rankingløp arrangeres på onsdager med start mellom kl. 16:30 og 18:00. Senere på høsten går løpene på lørdager med start mellom kl. 13:00 og 14:00. Sene høstløp kan bli avlyst på grunn av snø, men sesongen avsluttes som regel ikke før lørdagen før julaften!</text:p>
      <text:p text:style-name="Text_20_body">Deltagelse på rankingløpene koster kr. 40,-. Hvis du er medlem av GeoForm, noe veldig mange på instituttet er, koster det kr. 20,-. OSI betaler for sine løpere ved slutten av sesongen.</text:p>
      <text:p text:style-name="Text_20_body">Tidtaking skjer med EKT-utstyr i alle løp. Husk derfor å ta med brikke! Det er også fullt mulig å leie EKT-brikke for deg som ikke har (koster kr. 10,-).</text:p>
      <text:p text:style-name="Text_20_body">Det er vanligvis tre ulike løyper: Lang på 5-6 km, mellomlang på 3-4 km og kort (nybegynner) på ca. 2 km.</text:p>
      <text:p text:style-name="Text_20_body">Oppdatert terminliste finner du her.</text:p>
      <text:p text:style-name="Text_20_body">Deltagelse på løpene gir poeng på løpenes O-ranking, og ved årets slutt blir det premier til de beste og til de mest ivrige deltagerne. Alle gamle travere kjenner selvsagt systemet, men for nye løpere kan det opplyses om at man må delta på minimum halvparten av løpene for å få “full pott”. For mer informasjon, se OSI sine sider. Der kan du også melde deg på en mailingliste som gir deg informasjon om alle rankingløp, samt resultater fra disse.</text:p>
      <text:p text:style-name="Text_20_body">Kontaktperson for IL GeoForm er Jon Tolgensbakk.</text:p>
      <text:p text:style-name="Text_20_body"><text:span text:style-name="Strong_20_Emphasis">Andre terminfestede løp</text:span></text:p>
      <text:p text:style-name="Text_20_body">Det finnes flere oversikter av terminfestede løp i Oslo og Akershus:</text:p>
      <text:list text:style-name="List_20_1" text:continue-numbering="false">
        <text:list-item>
          <text:p text:style-name="List_20_1_Content_First"> Orienteringsutvalget i Oslo Bedriftsidrettskrets arrangerer bl.a. Poengløp.</text:p>
        </text:list-item>
        <text:list-item>
          <text:p text:style-name="List_20_1_Content_Last"> Akershus og Oslo Orienteringskrets har oversikt over både nasjonale og nær- o-løp. </text:p>
        </text:list-item>
      </text:list>
      <text:list text:style-name="List_20_1" text:continue-numbering="false">
        <text:list-item>
          <text:p text:style-name="LastListParagraph_List_20_1_Content_First"> Meteorologen sine favorittsider inneholder lenker til veldig mange nyttige sider om orientering.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orientering</dc:title>
  </office:meta>
</office:document-meta>
</file>