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67f47e6ed26c5965be0cf6f73ae490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drettslaget:meteorologens_sommerdag:start"/><text:bookmark-start text:name="__RefHeading___meteorologens_sommerdag_2012_1"/><text:bookmark-start text:name="meteorologens_sommerdag_2012"/>Meteorologens Sommerdag 2012<text:bookmark-end text:name="__RefHeading___meteorologens_sommerdag_2012_1"/><text:bookmark-end text:name="meteorologens_sommerdag_2012"/></text:h>
      <text:p text:style-name="Text_20_body">Foreløpig invitasjon til Meteorologens sommerdag <text:span text:style-name="Strong_20_Emphasis">onsdag 4. juli 2012</text:span>.</text:p>
      <text:p text:style-name="Text_20_body"><text:a xlink:type="simple" xlink:href="https://wiki.met.no/idrettslaget/meteorologens_sommerdag/2012_sommerdag_innvitasjon.pdf" text:style-name="Internet_20_link" text:visited-style-name="Visited_20_Internet_20_Link">Bedriftsidrettslagets sommerdag 2012</text:a></text:p>
      <text:p text:style-name="Text_20_body"><draw:frame draw:style-name="media" draw:name="0" text:anchor-type="as-char" draw:z-index="0" svg:width="10.583333333333cm" svg:height="14.05270419426cm"><draw:image xlink:href="Pictures/b67f47e6ed26c5965be0cf6f73ae490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meteorologens_sommerdag:start</dc:title>
  </office:meta>
</office:document-meta>
</file>