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ecae16ac0ef7548ee4de0de695e7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meteorologens_sommerdag:2016"/><text:bookmark-start text:name="__RefHeading___sommerdagen_pa_hovedoya_2016_1"/><text:bookmark-start text:name="sommerdagen_pa_hovedoya_2016"/>Sommerdagen på Hovedøya 2016<text:bookmark-end text:name="__RefHeading___sommerdagen_pa_hovedoya_2016_1"/><text:bookmark-end text:name="sommerdagen_pa_hovedoya_2016"/></text:h>
      <text:p text:style-name="Text_20_body"><draw:frame draw:style-name="media" draw:name="0" text:anchor-type="as-char" draw:z-index="0" svg:width="7.9375cm" svg:height="11.220602143758cm"><draw:image xlink:href="Pictures/d6ecae16ac0ef7548ee4de0de695e767.jpg" xlink:type="simple" xlink:show="embed" xlink:actuate="onLoad"/></draw:frame></text:p>
      <text:h text:style-name="Heading_20_2" text:outline-level="2"><text:bookmark-start text:name="__RefHeading___idrettslaget_stiller_2"/><text:bookmark-start text:name="idrettslaget_stiller"/>Idrettslaget stiller<text:bookmark-end text:name="__RefHeading___idrettslaget_stiller_2"/><text:bookmark-end text:name="idrettslaget_stiller"/></text:h>
      <text:list text:style-name="List_20_1" text:continue-numbering="false">
        <text:list-item>
          <text:p text:style-name="List_20_1_Content_First"> Engangsgriller, </text:p>
        </text:list-item>
        <text:list-item>
          <text:p text:style-name="List_20_1_Content"> Ketchup &amp; sennep </text:p>
        </text:list-item>
        <text:list-item>
          <text:p text:style-name="List_20_1_Content"> Tallerkener, bestikk og glass</text:p>
        </text:list-item>
        <text:list-item>
          <text:p text:style-name="List_20_1_Content"> Fotball</text:p>
        </text:list-item>
        <text:list-item>
          <text:p text:style-name="List_20_1_Content"> Frisbee</text:p>
        </text:list-item>
        <text:list-item>
          <text:p text:style-name="List_20_1_Content"> Kubb</text:p>
        </text:list-item>
        <text:list-item>
          <text:p text:style-name="List_20_1_Content_Last"> Andre spill?</text:p>
        </text:list-item>
      </text:list>
      <text:h text:style-name="Heading_20_2" text:outline-level="2"><text:bookmark-start text:name="__RefHeading___mer_info_3"/><text:bookmark-start text:name="mer_info"/>Mer info<text:bookmark-end text:name="__RefHeading___mer_info_3"/><text:bookmark-end text:name="mer_info"/></text:h>
      <text:list text:style-name="List_20_1" text:continue-numbering="false">
        <text:list-item>
          <text:p text:style-name="List_20_1_Content_First"> Facebook gruppe Bedriftsidrettslaget Meteorologen</text:p>
        </text:list-item>
        <text:list-item>
          <text:p text:style-name="List_20_1_Content_Last"> Teresa Valkonen teresav@met.no, tlf. 984 36 207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meteorologens_sommerdag:2016</dc:title>
  </office:meta>
</office:document-meta>
</file>