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medlemsskap_i_meteorologen"/>I 2009 hadde bedriftsidrettslaget på Meteorologisk institutt 71 hovedmedlemmer. I 2010 håper vi selvsagt på at enda flere melder seg inn. Medlemskap i Meteorologen BIL og deltagelse i aktivitetene er en veldig fin måte å bli kjent med andre kolleger på.</text:p>
      <text:p text:style-name="Text_20_body">Bedriftsidrettslaget er helt avhengig av ansattes bidrag og interesse. Styret sine 7 medlemmer samt gruppelederne er i hovedsak de som bidrar til faste treninger og sosiale sammenkomster, men aktivitetsnivået er svært avhengig av oppslutningen. Derfor oppfordres alle til å betale medlemskontingenten, samt delta i så mange arrangementer som mulig.</text:p>
      <text:p text:style-name="Text_20_body">Medlemskontingenten er: 125 kr. pr. person</text:p>
      <text:p text:style-name="Text_20_body">Medlemskontingenten kan enten betales inn på konto <text:span text:style-name="Strong_20_Emphasis">1600 13 28682</text:span> (merk innbetalingen med “Medlemskontingent MBIL” samt ditt navn) eller direkte til kasserer av idrettslaget. </text:p>
      <text:p text:style-name="Text_20_body">Det finnes flere fordeler med å være hovedmedlem av Meteorologen BIL:</text:p>
      <text:list text:style-name="List_20_1" text:continue-numbering="false">
        <text:list-item>
          <text:p text:style-name="LastListParagraph_List_20_1_Content_First"> Prisen for å delta på ulike arrangementer i regi av idrettslaget er betraktelig mindre, som f.eks. inngangsprisen til den årlige skifesten.</text:p>
        </text:list-item>
      </text:list>
      <text:list text:style-name="List_20_1" text:continue-numbering="false">
        <text:list-item>
          <text:p text:style-name="LastListParagraph_List_20_1_Content_First"> Det er mulig å få refundert deler av deltageravgifter ved ulike konkurranser.</text:p>
        </text:list-item>
      </text:list>
      <text:list text:style-name="List_20_1" text:continue-numbering="false">
        <text:list-item>
          <text:p text:style-name="LastListParagraph_List_20_1_Content_First"> Sist, men ikke minst, vil du som medlem sørge for at det er mulig å opprettholde det fine aktivitetstilbudet på instituttet. Vi trenger interesse blant de ansatte for å kunne fortsette med aktiviteter i de faste treningsgruppene, samt alle de ulike arrangementene som idrettslaget har gjennom åre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medlemsskap_i_meteorologen</dc:title>
  </office:meta>
</office:document-meta>
</file>