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lopetrening"/>Hver torsdag er det mulig å bli med på en jogge/løpetur fra hovedinngangen på instituttet. Turen går via Ciens opp og evt. rundt Sognsvann.<text:line-break/>
Starttidspunkt er kl 13.</text:p>
      <text:p text:style-name="Text_20_body">Kontaktperson er Trond Hetland (3224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lopetrening</dc:title>
  </office:meta>
</office:document-meta>
</file>