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drettslaget:lopetrening2"/><text:bookmark-start text:name="__RefHeading___lopetrening_1"/><text:bookmark-start text:name="lopetrening"/>Løpetrening<text:bookmark-end text:name="__RefHeading___lopetrening_1"/><text:bookmark-end text:name="lopetrening"/></text:h>
      <text:p text:style-name="Text_20_body">Vi kombinerer ukentlige joggeturer med enkel intervalltrening. Det er åpent for alle og det er fritt fram for å delta på kun joggetur eller kun intervalltrening.</text:p>
      <text:p text:style-name="Text_20_body">Hver gang møtes vi utenfor hovedbygningen klokka 15. Destinasjonen skifter vi for å gi en variert utfordring. Frognerparken og Voldløkka har ganske flatt terreng, mens Sognsvann byr på en mer krevende oppoverbakke. Joggeturen fungerer som en god oppvarming for intervalltreninga som vi gjør etterpå. I intervalltreninga er ikke målet å løpe veldig fort, men å finne sitt eget optimale treningstempo (uten å få melkesyre). Vi løper et par minutter per intervall og gjentar dette opptil 10 ganger med en pause mellom. Alle løper helt naturlig i forskjellig hastighet, så vi samles i pausene mellom intervallene.</text:p>
      <text:p text:style-name="Text_20_body">Du kan selv melde deg på <text:a xlink:type="simple" xlink:href="https://groups.google.com/a/met.no/g/lopetrening-oslo" text:style-name="Internet_20_link" text:visited-style-name="Visited_20_Internet_20_Link">gruppa</text:a> for å motta oppdateringer og kalenderinvitasjon til treningene.</text:p>
      <text:p text:style-name="Text_20_body">Kontaktpersoner er <text:a xlink:type="simple" xlink:href="mailto:ketil.tunheim@met.no" text:style-name="Internet_20_link" text:visited-style-name="Visited_20_Internet_20_Link">ketil.tunheim@met.no</text:a> og <text:a xlink:type="simple" xlink:href="mailto:trond.hetland@met.no" text:style-name="Internet_20_link" text:visited-style-name="Visited_20_Internet_20_Link">trond.hetland@met.no</text:a>.</text:p>
      <text:h text:style-name="Heading_20_3" text:outline-level="3"><text:bookmark-start text:name="__RefHeading___kalender_for_juni_2022_2"/><text:bookmark-start text:name="kalender_for_juni_2022"/>Kalender for juni 2022<text:bookmark-end text:name="__RefHeading___kalender_for_juni_2022_2"/><text:bookmark-end text:name="kalender_for_juni_202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o          </text:p>
          </table:table-cell>
          <table:table-cell office:value-type="string" table:style-name="tableheader">
            <text:p text:style-name="Table_20_Heading"> Start joggetur </text:p>
          </table:table-cell>
          <table:table-cell office:value-type="string" table:style-name="tableheader">
            <text:p text:style-name="Table_20_Heading"> Vi løper til      </text:p>
          </table:table-cell>
          <table:table-cell office:value-type="string" table:style-name="tableheader">
            <text:p text:style-name="Table_20_Heading"> Start interval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e</text:span> 17. juni 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Frognerparken     </text:p>
          </table:table-cell>
          <table:table-cell office:value-type="string" table:style-name="tablecell">
            <text:p text:style-name="tablealignleft"> 15.20           </text:p>
          </table:table-cell>
        </table:table-row>
        <table:table-row>
          <table:table-cell office:value-type="string" table:style-name="tablecell">
            <text:p text:style-name="tablealignleft"> Tor 23. juni 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Sognsvann         </text:p>
          </table:table-cell>
          <table:table-cell office:value-type="string" table:style-name="tablecell">
            <text:p text:style-name="tablealignleft"> 15.30           </text:p>
          </table:table-cell>
        </table:table-row>
        <table:table-row>
          <table:table-cell office:value-type="string" table:style-name="tablecell">
            <text:p text:style-name="tablealignleft"> <text:span text:style-name="del">Tor 30. juni</text:span>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Voldsløkka        </text:p>
          </table:table-cell>
          <table:table-cell office:value-type="string" table:style-name="tablecell">
            <text:p text:style-name="tablealignleft"> 15.15           </text:p>
          </table:table-cell>
        </table:table-row>
      </table:table>
      <text:list text:style-name="List_20_1" text:continue-numbering="false">
        <text:list-item>
          <text:p text:style-name="List_20_1_Content_First"> Uke 24 løper vi på fredagen på grunn av Knutepunkt på torsdagen. <text:line-break/></text:p>
        </text:list-item>
        <text:list-item>
          <text:p text:style-name="List_20_1_Content_Last"> Den 30. juni er løpetrening avlyst, men vil havne på kalenderen igjen hvis noen andre kan lede treningen den dagen.</text:p>
        </text:list-item>
      </text:list>
      <text:h text:style-name="Heading_20_3" text:outline-level="3"><text:bookmark-start text:name="__RefHeading___kalender_for_juli_2022_3"/><text:bookmark-start text:name="kalender_for_juli_2022"/>Kalender for juli 2022<text:bookmark-end text:name="__RefHeading___kalender_for_juli_2022_3"/><text:bookmark-end text:name="kalender_for_juli_2022"/></text:h>
      <text:p text:style-name="Text_20_body">Sommerferie. Kontakt <text:a xlink:type="simple" xlink:href="mailto:lopetrening-oslo@met.no" text:style-name="Internet_20_link" text:visited-style-name="Visited_20_Internet_20_Link">lopetrening-oslo@met.no</text:a> hvis noen kan og vil holde dette gående i juli.</text:p>
      <text:h text:style-name="Heading_20_3" text:outline-level="3"><text:bookmark-start text:name="__RefHeading___kalender_for_august_2022_4"/><text:bookmark-start text:name="kalender_for_august_2022"/>Kalender for august 2022<text:bookmark-end text:name="__RefHeading___kalender_for_august_2022_4"/><text:bookmark-end text:name="kalender_for_august_202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o            </text:p>
          </table:table-cell>
          <table:table-cell office:value-type="string" table:style-name="tableheader">
            <text:p text:style-name="Table_20_Heading"> Start joggetur </text:p>
          </table:table-cell>
          <table:table-cell office:value-type="string" table:style-name="tableheader">
            <text:p text:style-name="Table_20_Heading"> Vi løper til      </text:p>
          </table:table-cell>
          <table:table-cell office:value-type="string" table:style-name="tableheader">
            <text:p text:style-name="Table_20_Heading"> Start intervall </text:p>
          </table:table-cell>
        </table:table-row>
        <table:table-row>
          <table:table-cell office:value-type="string" table:style-name="tablecell">
            <text:p text:style-name="tablealignleft"> Tor 7. august  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Sognsvann         </text:p>
          </table:table-cell>
          <table:table-cell office:value-type="string" table:style-name="tablecell">
            <text:p text:style-name="tablealignleft"> 15.30           </text:p>
          </table:table-cell>
        </table:table-row>
        <table:table-row>
          <table:table-cell office:value-type="string" table:style-name="tablecell">
            <text:p text:style-name="tablealignleft"> Tor 14. august 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Frognerparken     </text:p>
          </table:table-cell>
          <table:table-cell office:value-type="string" table:style-name="tablecell">
            <text:p text:style-name="tablealignleft"> 15.20           </text:p>
          </table:table-cell>
        </table:table-row>
        <table:table-row>
          <table:table-cell office:value-type="string" table:style-name="tablecell">
            <text:p text:style-name="tablealignleft"> Tor 21. august 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Sognsvann         </text:p>
          </table:table-cell>
          <table:table-cell office:value-type="string" table:style-name="tablecell">
            <text:p text:style-name="tablealignleft"> 15.30           </text:p>
          </table:table-cell>
        </table:table-row>
        <table:table-row>
          <table:table-cell office:value-type="string" table:style-name="tablecell">
            <text:p text:style-name="tablealignleft"> Tor 28. august  </text:p>
          </table:table-cell>
          <table:table-cell office:value-type="string" table:style-name="tablecell">
            <text:p text:style-name="tablealignleft"> 15.00          </text:p>
          </table:table-cell>
          <table:table-cell office:value-type="string" table:style-name="tablecell">
            <text:p text:style-name="tablealignleft"> Voldsløkka        </text:p>
          </table:table-cell>
          <table:table-cell office:value-type="string" table:style-name="tablecell">
            <text:p text:style-name="tablealignleft"> 15.15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lopetrening2</dc:title>
  </office:meta>
</office:document-meta>
</file>