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kondisjon:skidag:2014"/><text:bookmark-start text:name="__RefHeading___skidag_2014_1"/><text:bookmark-start text:name="skidag_2014"/>Skidag 2014<text:bookmark-end text:name="__RefHeading___skidag_2014_1"/><text:bookmark-end text:name="skidag_2014"/></text:h>
      <text:p text:style-name="Text_20_body"><text:span text:style-name="Strong_20_Emphasis">Skidagen 2014 blir torsdag 6. mars.</text:span></text:p>
      <text:p text:style-name="Text_20_body">Det planlegges skidag og skifest torsdag 6. mars. Mer informasjon om aktiviteter kommer i løpet av uke 9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kondisjon:skidag:2014</dc:title>
  </office:meta>
</office:document-meta>
</file>