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80714ed2fc9b13bf74e07e438922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ettlebell"/><text:bookmark-start text:name="__RefHeading___kettlebell_fitness_1"/><text:bookmark-start text:name="kettlebell_fitness"/>Kettlebell fitness<text:bookmark-end text:name="__RefHeading___kettlebell_fitness_1"/><text:bookmark-end text:name="kettlebell_fitness"/></text:h>
      <text:p text:style-name="Text_20_body">Har du lyst og prøve noe nytt? Denne treningen passer for alle. Dette er en morsom og utfordrende treningsform som trener hele kroppen, med stort fokus på å styrke kjernemuskulatur. Du trener styrke samtidig som blodpumpa får kjørt seg i perioder. Øvelsene som gjøres med en kettlebell krever at hele kroppen er med, noe som kan komme godt med de gangene en må løfte tungt i hverdagen.</text:p>
      <text:p text:style-name="Text_20_body">Vi trener en gang i uken på Norges Idrettshøyskole (NIH). På sommeren er planen å kjøre treningene ute på gressplenen ved instituttet.</text:p>
      <text:p text:style-name="Text_20_body"><draw:frame draw:style-name="media" draw:name="Trening 7. oktober 2010 Legend" text:anchor-type="as-char" draw:z-index="0" svg:width="3.96875cm"><draw:text-box><text:p text:style-name="legendcenter"><draw:frame draw:style-name="media" draw:name="Trening 7. oktober 2010" text:anchor-type="as-char" draw:z-index="0" svg:width="3.96875cm" svg:height="5.2889668367347cm"><draw:image xlink:href="Pictures/c680714ed2fc9b13bf74e07e438922bb.jpg" xlink:type="simple" xlink:show="embed" xlink:actuate="onLoad"/></draw:frame>Trening 7. oktober 2010</text:p></draw:text-box></draw:frame></text:p>
      <text:h text:style-name="Heading_20_2" text:outline-level="2"><text:bookmark-start text:name="__RefHeading___pamelding_tid_og_sted_2"/><text:bookmark-start text:name="pamelding_tid_og_sted"/>Påmelding, tid og sted<text:bookmark-end text:name="__RefHeading___pamelding_tid_og_sted_2"/><text:bookmark-end text:name="pamelding_tid_og_sted"/></text:h>
      <text:p text:style-name="Text_20_body">Jeg vil booke sal på NIH fra uke til uke. Som et utgangspunkt vil jeg prøve å få torsdager kl. 16:00 – 17:00. Hvis opptatt vil jeg foreslå et annet tidspunkt. Jeg håper derfor at følgende metode vil fungere:</text:p>
      <text:p text:style-name="Preformatted_20_Text"> 1. Jeg legger ut info om tid og sted senest fredag kl. 12:00 for påfølgende uke (bruk linken under)<text:line-break/> 2. Du melder deg på innen mandag kl. 12:00 (bruk linken under)<text:line-break/> 3. Jeg booker sal 4 eller sal 2B på NIH<text:line-break/> 4. Jeg legger ut en melding på påmeldingssiden når sal er bekreftet.</text:p>
      <text:p text:style-name="Text_20_body"><text:span text:style-name="Strong_20_Emphasis">Meld deg på her: <text:a xlink:type="simple" xlink:href="http://projects/metbil/kettlebell/" text:style-name="Internet_20_link" text:visited-style-name="Visited_20_Internet_20_Link">http://projects/metbil/kettlebell/</text:a></text:span><text:line-break/></text:p>
      <text:p text:style-name="Text_20_body"><text:span text:style-name="Strong_20_Emphasis">Begrensning på antall deltakere</text:span><text:line-break/></text:p>
      <text:list text:style-name="List_20_1" text:continue-numbering="false">
        <text:list-item>
          <text:p text:style-name="List_20_1_Content_First"> Dersom du har med en egen kettlebell kan du bli med uansett</text:p>
        </text:list-item>
        <text:list-item>
          <text:p text:style-name="List_20_1_Content_Last"> Selv har jeg 11 kettlebells jeg låner ut (4 stk 8kg, 4 stk 12kg, 3 stk 16kg)</text:p>
        </text:list-item>
      </text:list>
      <text:p text:style-name="Text_20_body"><text:span text:style-name="Strong_20_Emphasis">Transport til NIH</text:span><text:line-break/></text:p>
      <text:list text:style-name="List_20_1" text:continue-numbering="false">
        <text:list-item>
          <text:p text:style-name="List_20_1_Content_First"> T-bane 3 til Sognsvann: Forskningsparken kl. 15:34 – Sognsvann kl. 15:44</text:p>
        </text:list-item>
        <text:list-item>
          <text:p text:style-name="List_20_1_Content_Last"> Du kommer enklest til sal 4 og sal 2B via hovedinngangen på NIH</text:p>
        </text:list-item>
      </text:list>
      <text:h text:style-name="Heading_20_2" text:outline-level="2"><text:bookmark-start text:name="__RefHeading___hva_er_kettlebell_3"/><text:bookmark-start text:name="hva_er_kettlebell"/>Hva er kettlebell?<text:bookmark-end text:name="__RefHeading___hva_er_kettlebell_3"/><text:bookmark-end text:name="hva_er_kettlebell"/></text:h>
      <text:p text:style-name="Text_20_body">En kettlebell (eller girya) ser ut som en kanonkule med håndtak. Trening med kettlebells har lange tradisjoner i Øst-Europa. Det finnes referanser tilbake til 1700-tallet. Kettlebells var i utgangspunktet vekter som ble brukt i landbruket. Bøndene tok de i bruk til trening, og det utviklet seg etter hvert å bli en sport (Girevoy sport - GS). De siste tiårene har populariteten steget i USA og andre vestlige land. Kettlebells fantes først kun i størrelsene 1 pood (16kg), 1,5 pood (24kg) og 2 pood (32kg), men blir i dag laget i flere varianter tilpasset forskjellige treningsbehov. Måleenheten pood ble brukt i Russland, Hviterussland og Ukraina frem til 1924.</text:p>
      <text:h text:style-name="Heading_20_2" text:outline-level="2"><text:bookmark-start text:name="__RefHeading___medlemskap_i_meteorologen_bedriftsidrettslag_metbil_4"/><text:bookmark-start text:name="medlemskap_i_meteorologen_bedriftsidrettslag_metbil"/>Medlemskap i Meteorologen bedriftsidrettslag (MetBIL)<text:bookmark-end text:name="__RefHeading___medlemskap_i_meteorologen_bedriftsidrettslag_metbil_4"/><text:bookmark-end text:name="medlemskap_i_meteorologen_bedriftsidrettslag_metbil"/></text:h>
      <text:p text:style-name="Text_20_body">Vi oppfordrer alle til å bli medlem i bedriftsidrettslaget. Som medlem er du med på å opprettholde aktivitetstilbudet vi har, både faste aktiviteter som denne, og ulike andre arrangementer.
Spørsmål</text:p>
      <text:p text:style-name="Text_20_body">Hvis du lurer på noe i forhold til denne treningen er det bare hyggelig om du tar kontakt.</text:p>
      <text:p text:style-name="Text_20_body">Med vennlig hilsen</text:p>
      <text:p text:style-name="Text_20_body">Rune Bøe</text:p>
      <text:p text:style-name="Text_20_body">Tlf: 2296 3137  Mobil: 952 99 28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ettlebell</dc:title>
  </office:meta>
</office:document-meta>
</file>