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c298ef7f12446d25d2b8ed870da117c.jpg"/>
  <manifest:file-entry manifest:media-type="image/png" manifest:full-path="Pictures/f9e4fc22a606ee1d8fcc59aa8aa780b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drettslaget:holmenkollstafetten_2022"/><text:bookmark-start text:name="__RefHeading___holmenkollstafetten_2022_1"/><text:bookmark-start text:name="holmenkollstafetten_2022"/>Holmenkollstafetten 2022<text:bookmark-end text:name="__RefHeading___holmenkollstafetten_2022_1"/><text:bookmark-end text:name="holmenkollstafetten_2022"/></text:h>
      <text:p text:style-name="Text_20_body"><draw:frame draw:style-name="media" draw:name="0" text:anchor-type="as-char" draw:z-index="0" svg:width="21.166666666667cm" style:rel-width="100%" svg:height="15.875cm" style:rel-height="scale"><draw:image xlink:href="Pictures/7c298ef7f12446d25d2b8ed870da117c.jpg" xlink:type="simple" xlink:show="embed" xlink:actuate="onLoad"/></draw:frame></text:p>
      <text:p text:style-name="Text_20_body"><text:span text:style-name="Strong_20_Emphasis">Årets lag</text:span><text:line-break/>
<text:span text:style-name="underline">Bakre rad fra venstre</text:span>: Kjetil Isaksen, Thomas Nipen, Mathias Nipen, Lewis Blake, Andreas Dobler, Erik Berge, Ivar Seierstad<text:line-break/>
<text:span text:style-name="underline">Framre rad fra venstre</text:span>: Anbjørn Grindheim, Eldbjørg Moxnes, Louise Oram, Bjørg Jenny Kokkvold Engdahl, Elinah Khasansi Kuya, Ketil Tunheim<text:line-break/>
<text:span text:style-name="underline">Foran</text:span>: Sven-Arne Alm<text:line-break/>
<text:span text:style-name="underline">Ikke på bildet</text:span>: Frederik De Roo</text:p>
      <text:p text:style-name="Text_20_body">Det var en flott dag med strålende sol og litt kald vind. Vi samla oss i resepsjonen for å feste startnummer og vente til det braka løs. Tidlig begynte det å samle seg heiagjenger langs veien. Da de første puljene med løpere begynte å suse forbi Meteorologisk institutt, så var de fleste av oss på vei til våre startstreker. Innen vi selv skulle starte klokka 15:10, så hadde appen til arrangøren begynte å streike, og vi kunne ikke følge med på tidene. Heldigvis så hadde Mathias estimert vekslingstidene våre svært godt, så vi visste når vi skulle være klare.</text:p>
      <text:p text:style-name="Text_20_body">Vi hadde et veldig dyktig lag i år, og vi hadde også hatt fellestreninger, leda av Mathias Nipen, som ga oss god motivasjon og sterke bein. Det holdt til en ny rekord med god margin! Kun <text:span text:style-name="Strong_20_Emphasis">67:17</text:span> etter start, så suste Sven-Arne forbi målstreken på Bislett stadion. Med dette slo vi rekorden fra 2010 med hele 6 minutter og 4 sekunder! Det ga oss også en <text:span text:style-name="Strong_20_Emphasis">87. plass</text:span> (av 1646) i klassen vår, som er første gang vi har vært på topp 100! Av alle 2890 deltakerlag så var vi nummer 204.</text:p>
      <text:p text:style-name="Text_20_body">Etter stafetten så dro vi til Mela Café i sentrum, hvor vi delte flere flotte mezzah-retter.</text:p>
      <text:p text:style-name="Text_20_body">Laget i år i ettapperekkefølge:
Kjetil Isaksen, Lewis Blake, Erik Berge, Ivar Seierstad, Ketil Tunheim, Thomas Nipen, Frederik De Roo, Louise Oram, Anbjørn Grindheim, Mathias Nipen, Eldbjørn Moxnes, Andras Dobler, Elinah Kuya, Bjørg Jenny Engdahl, Sven Arne Alm</text:p>
      <text:p text:style-name="Text_20_body"><text:span text:style-name="Strong_20_Emphasis">Resultattabell</text:span>:<text:line-break/>
<draw:frame draw:style-name="media" draw:name="1" text:anchor-type="as-char" draw:z-index="1" svg:width="29.977291666667cm" style:rel-width="100%" svg:height="13.467291666667cm" style:rel-height="scale"><draw:image xlink:href="Pictures/f9e4fc22a606ee1d8fcc59aa8aa780b6.png" xlink:type="simple" xlink:show="embed" xlink:actuate="onLoad"/></draw:frame></text:p>
      <text:p text:style-name="Text_20_body">Lenke til resultater på nett: <text:a xlink:type="simple" xlink:href="https://live.eqtiming.com/56848#result:211216-0-0-1-1-3165" text:style-name="Internet_20_link" text:visited-style-name="Visited_20_Internet_20_Link">https://live.eqtiming.com/56848#result:211216-0-0-1-1-316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idrettslaget:holmenkollstafetten_2022</dc:title>
  </office:meta>
</office:document-meta>
</file>