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ec83bc70f6253066399592b05943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holmenkollstafetten"/><text:bookmark-start text:name="__RefHeading___holmenkollstafetten_1"/><text:bookmark-start text:name="holmenkollstafetten"/>Holmenkollstafetten<text:bookmark-end text:name="__RefHeading___holmenkollstafetten_1"/><text:bookmark-end text:name="holmenkollstafetten"/></text:h>
      <text:h text:style-name="Heading_20_2" text:outline-level="2"><text:bookmark-start text:name="__RefHeading___holmenkollstafetten_2011_2"/><text:bookmark-start text:name="holmenkollstafetten_2011"/>Holmenkollstafetten 2011<text:bookmark-end text:name="__RefHeading___holmenkollstafetten_2011_2"/><text:bookmark-end text:name="holmenkollstafetten_2011"/></text:h>
      <text:p text:style-name="Text_20_body"><text:span text:style-name="Strong_20_Emphasis">Dato: 14. mai 2011</text:span></text:p>
      <text:p text:style-name="Text_20_body"><text:a xlink:type="simple" xlink:href="https://wiki.met.no/idrettslaget/holmenkollstafetten/liste2011" text:style-name="Internet_20_link" text:visited-style-name="Visited_20_Internet_20_Link">Etappeoversikt 2011</text:a> <text:a xlink:type="simple" xlink:href="http://holmenkollstafetten.no/resultater/index.asp" text:style-name="Internet_20_link" text:visited-style-name="Visited_20_Internet_20_Link">Resultater 2011</text:a></text:p>
      <text:p text:style-name="Text_20_body"><draw:frame draw:style-name="media" draw:name="F.f.v.: Rune L.,Sven-Arne, Kristin, Rune B., Per-Helmer. B.f.v.: Espen, Jan-Inge, Øystein, Anita, Svein, Kjetil, Ivar, Christoffer. Ikke tilstede: Terje, Rolf Legend" text:anchor-type="as-char" draw:z-index="0" svg:width="15.875cm"><draw:text-box><text:p text:style-name="legendcenter"><draw:frame draw:style-name="media" draw:name="F.f.v.: Rune L.,Sven-Arne, Kristin, Rune B., Per-Helmer. B.f.v.: Espen, Jan-Inge, Øystein, Anita, Svein, Kjetil, Ivar, Christoffer. Ikke tilstede: Terje, Rolf" text:anchor-type="as-char" draw:z-index="0" svg:width="15.875cm" svg:height="11.333414239482cm"><draw:image xlink:href="Pictures/88ec83bc70f6253066399592b0594384.jpg" xlink:type="simple" xlink:show="embed" xlink:actuate="onLoad"/></draw:frame>F.f.v.: Rune L.,Sven-Arne, Kristin, Rune B., Per-Helmer. B.f.v.: Espen, Jan-Inge, Øystein, Anita, Svein, Kjetil, Ivar, Christoffer. Ikke tilstede: Terje, Rolf</text:p></draw:text-box></draw:frame></text:p>
      <text:p text:style-name="Text_20_body">Også i år stilte vi med et mixed-lag i stafetten. Løypa var lagt noe om i Smestadkrysset, noe som gjorde at den var 400-500 m lengre. Dette utgjør ca 1 minutt i løpstid for de beste lagene. Når vi da løp 66 sekunder langsommere enn i fjor, må vi si oss veldig fornøyd med dette. Tida ble <text:span text:style-name="Strong_20_Emphasis">73.27</text:span>. Plasseringsmessig var det stor framgang, vi ble nr. <text:span text:style-name="Strong_20_Emphasis">333 av 1107</text:span> lag som fullførte ( tillegg ble 5 lag diska). (I fjor nr <text:span text:style-name="Strong_20_Emphasis">408 av 912</text:span>.) Alle på laget gjorde en utmerka innsats, men en bør likevel nevnes spesielt. Ivar hadde faktisk beste etappetid av alle i klassen på den harde 6.-etappen fra Vinderen til Slemdal. Med tida 4.25 ville han også hevda seg godt i eliteklassen!<text:line-break/></text:p>
      <text:p text:style-name="Text_20_body">Laget i år besto i rekkefølge av:<text:line-break/></text:p>
      <text:p text:style-name="Text_20_body"><text:span text:style-name="Strong_20_Emphasis">Rune Larsen, Kristin Goa, Per Helmer Skaali, Terje Alsvik Walløe, Christoffer Elo, Ivar Seierstad, Kjetil Stiansen, Rune Bøe, Anite Verpe Dyrrdal, Svein Refsli, Øystein Lie, Espen Aspestrand, Sven-Arne Alm, Rolf Solvang og Jan-Inge Hansen</text:span><text:line-break/></text:p>
      <text:p text:style-name="Text_20_body">Som vanlig var det pizza og mineralvann etter løpet. På grunn av litt småkjølig og utrygt vær ble dette fortært i den nye kantina.</text:p>
      <text:h text:style-name="Heading_20_2" text:outline-level="2"><text:bookmark-start text:name="__RefHeading___holmenkollstafetten_2010_3"/><text:bookmark-start text:name="holmenkollstafetten_2010"/>Holmenkollstafetten 2010<text:bookmark-end text:name="__RefHeading___holmenkollstafetten_2010_3"/><text:bookmark-end text:name="holmenkollstafetten_2010"/></text:h>
      <text:p text:style-name="Text_20_body"><text:a xlink:type="simple" xlink:href="https://wiki.met.no/idrettslaget/holmenkollstafetten/liste2010" text:style-name="Internet_20_link" text:visited-style-name="Visited_20_Internet_20_Link">Etappeoversikt 2010</text:a>
<text:a xlink:type="simple" xlink:href="http://www.holmenkollstafetten.no/resultater/index10.asp" text:style-name="Internet_20_link" text:visited-style-name="Visited_20_Internet_20_Link">Resultater 2010</text:a></text:p>
      <text:p text:style-name="Text_20_body">Holmenkollstafetten 2010 ble arrangert i et nydelig vær, sol fra nærmest skyfri himmel og temperatur rundt 15 grader. Som vanlig stilte vi med et mixed-lag. I år satte vi ny rekord for mixed-laget med <text:span text:style-name="Strong_20_Emphasis">72,21</text:span>, og ble med det <text:span text:style-name="Strong_20_Emphasis">nr 400 av 912</text:span> lag. Den forrige rekorden var fra 2000 og lød på 72,58. <text:line-break/>
Laget var som følger, i etapperekkefølge:<text:line-break/></text:p>
      <text:p text:style-name="Text_20_body"><text:span text:style-name="Strong_20_Emphasis">Ketil Isaksen, Terje Alsvik Walløe, Helen Korsmo, Inger-Lise Aasen, Siri Wiberg Horjen, Jan-Inge Hansen, Ola Mellem, Rune Bøe, Bjørn Harald Flobekk, Svein Refsli, Rune Larsen, Espen Aspestrand, Rolf Solvang, Anita Verpe Dyrrdal, Tone B. Husebye</text:span><text:line-break/></text:p>
      <text:p text:style-name="Text_20_body">Det totale antall lag er også på full fart oppover, på samme måte som deltakelsen i andre mosjonsløp, så det kan se ut som joggebølgen er over oss igjen.<text:line-break/>
Etter løpet hadde vi som vanlig samling i “Solkroken” i hagen på instituttet, med pizza og mineralvann. I år deltok nesten alle løperne på dette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holmenkollstafetten</dc:title>
  </office:meta>
</office:document-meta>
</file>