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fotball"/><text:bookmark-start text:name="__RefHeading___fotball_1"/><text:bookmark-start text:name="fotball"/>Fotball<text:bookmark-end text:name="__RefHeading___fotball_1"/><text:bookmark-end text:name="fotball"/></text:h>
      <text:p text:style-name="Text_20_body">I sommerhalvåret spiller vi five-a-side fotball på gresset utenfor hovedbygningen hver torsdag fra kl. 15:00. <text:a xlink:type="simple" xlink:href="https://doodle.com/poll/phn2mt2w9qksey3h" text:style-name="Internet_20_link" text:visited-style-name="Visited_20_Internet_20_Link">Påmelding</text:a></text:p>
      <text:p text:style-name="Text_20_body">Gruppeleder: Kjetil Bjerk (e-mail: kjetilb@met.no) Tlf. 9849467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fotball</dc:title>
  </office:meta>
</office:document-meta>
</file>