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dokumenter:referat:styremoter2017-2"/>Referat</text:p>
      <text:p text:style-name="Preformatted_20_Text"><text:s text:c="2"/>Møtetid: 8/5-2017 14-15<text:line-break/><text:s text:c="2"/>Møtested: 5. etasje, Blindern<text:line-break/><text:s text:c="2"/>Tilstede: Jan-Inge, Kjetil, Sven-Arne, Mai-Linn, Theresa og El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:referat:styremoter2017-2</dc:title>
  </office:meta>
</office:document-meta>
</file>