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dokumenter:referat:styremoter2017-1"/>Referat</text:p>
      <text:p text:style-name="Preformatted_20_Text"><text:s text:c="2"/>Møtetid: 27/1-2016 12.30-14<text:line-break/><text:s text:c="2"/>Møtested: 5. etasje, Blindern<text:line-break/><text:s text:c="2"/>Tilstede: Jan-Inge, Rune, Kjetil, Sven-Arne og Elin + Henning (kom litt senere)<text:line-break/><text:s text:c="2"/><text:line-break/>- Referat forrige møte:<text:line-break/>* Noen kommentarer på uklarheter</text:p>
      <text:p text:style-name="Text_20_body">Bootcamp: samarbeid med FBI, hvis de kan sponse 1/3?
Det er færre inntekter fra Grasrotandelen enn det har vært tidligere. 
Utstyr volleyball: Det var meningen å få sveiset opp et stativ for stenger til utebanen. Dette er utsatt for sveisekurset ble flyttet.</text:p>
      <text:list text:style-name="Numbering_20_1" text:continue-numbering="false">
        <text:list-item>
          <text:p text:style-name="Numbering_20_1_Content_First"> Volleyballturnering 25.8.</text:p>
          <text:list text:style-name="List_20_1">
            <text:list-item>
              <text:p text:style-name="List_20_1_Content"> 10 påmeldte lag. Mai-Linn har ordna med kampoppsett.</text:p>
            </text:list-item>
            <text:list-item>
              <text:p text:style-name="List_20_1_Content"> 2 grupper med 3 lag og 1 gruppe med 4 lag gir minst 2 kamper pr. lag.</text:p>
            </text:list-item>
            <text:list-item>
              <text:p text:style-name="List_20_1_Content"> Kampene består av ett sett, der vinneren er det laget som først når 15 poeng.</text:p>
            </text:list-item>
            <text:list-item>
              <text:p text:style-name="List_20_1_Content"> Puljevinner pluss beste toerlag til semifinaler.</text:p>
            </text:list-item>
            <text:list-item>
              <text:p text:style-name="List_20_1_Content"> Styret pluss Ted står for den praktiske gjennomføringa.</text:p>
            </text:list-item>
            <text:list-item>
              <text:p text:style-name="List_20_1_Content"> Premiering etter finalen.</text:p>
            </text:list-item>
          </text:list>
        </text:list-item>
        <text:list-item>
          <text:p text:style-name="Numbering_20_1_Content"> Yoga i høst</text:p>
          <text:list text:style-name="List_20_1">
            <text:list-item>
              <text:p text:style-name="List_20_1_Content"> Vi har penger til gjennomføring.</text:p>
            </text:list-item>
            <text:list-item>
              <text:p text:style-name="List_20_1_Content"> Elin har bedt om å få slippe å være gruppeleder, så gruppa må finne en ny. </text:p>
            </text:list-item>
          </text:list>
        </text:list-item>
        <text:list-item>
          <text:p text:style-name="Numbering_20_1_Content"> Høsttur på sykkel</text:p>
          <text:list text:style-name="List_20_1">
            <text:list-item>
              <text:p text:style-name="List_20_1_Content"> Dato: Onsdag 14. september</text:p>
            </text:list-item>
            <text:list-item>
              <text:p text:style-name="List_20_1_Content_Last"> Elin har ansvar for arrangementet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:referat:styremoter2017-1</dc:title>
  </office:meta>
</office:document-meta>
</file>