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dokumenter:referat:styremoter2016-5"/><text:bookmark-start text:name="__RefHeading___styremote_17._november_1"/><text:bookmark-start text:name="styremote_17._november"/>Styremøte 17. november<text:bookmark-end text:name="__RefHeading___styremote_17._november_1"/><text:bookmark-end text:name="styremote_17._november"/></text:h>
      <text:p text:style-name="Text_20_body">- også julemø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dokumenter:referat:styremoter2016-5</dc:title>
  </office:meta>
</office:document-meta>
</file>