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d8763a5e783a3aa7efa5028e18db460.jpg"/>
  <manifest:file-entry manifest:media-type="image/jpeg" manifest:full-path="Pictures/da0ca3a9f72fabafceeabcb4de77548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drettslaget:bootcamp"/><text:bookmark-start text:name="__RefHeading___bootcamp_trening_1"/><text:bookmark-start text:name="bootcamp_trening"/>BootCamp trening<text:bookmark-end text:name="__RefHeading___bootcamp_trening_1"/><text:bookmark-end text:name="bootcamp_trening"/></text:h>
      <text:h text:style-name="Heading_20_2" text:outline-level="2"><text:bookmark-start text:name="__RefHeading___om_bootcamp_2"/><text:bookmark-start text:name="om_bootcamp"/>Om BootCamp<text:bookmark-end text:name="__RefHeading___om_bootcamp_2"/><text:bookmark-end text:name="om_bootcamp"/></text:h>
      <text:p text:style-name="Text_20_body">Treningen foregår utendørs i grupper hvor blant annet bakker, benker, trapper, og egen kroppsvekt 
tas i bruk for å oppnå maksimalt treningsutbytte. Ingen dager er like på AktivBootCamp, hver økt er 
unik, intensiv og effektiv. Treningen fokuserer på funksjonell trening, og bedrer både utholdenhet og 
styrke av hele kroppen.</text:p>
      <text:p text:style-name="Text_20_body">Vi legger opp til at treningen skal passe flere nivåer, slik at det blir to grupperinger. Én for de som liker det litt utfordrende og én for de som vil gjøre morsomme øvelser utendørs sammen med kolleger.</text:p>
      <text:h text:style-name="Heading_20_2" text:outline-level="2"><text:bookmark-start text:name="__RefHeading___pamelding_tid_og_sted_3"/><text:bookmark-start text:name="pamelding_tid_og_sted"/>Påmelding, tid og sted<text:bookmark-end text:name="__RefHeading___pamelding_tid_og_sted_3"/><text:bookmark-end text:name="pamelding_tid_og_sted"/></text:h>
      <text:p text:style-name="Text_20_body"><draw:frame draw:style-name="mediaright" draw:name="0" text:anchor-type="paragraph" draw:z-index="0" svg:width="5.2916666666667cm" svg:height="3.4663182346109cm"><draw:image xlink:href="Pictures/7d8763a5e783a3aa7efa5028e18db460.jpg" xlink:type="simple" xlink:show="embed" xlink:actuate="onLoad"/></draw:frame>
Møt opp utenfor hovedinngangen 15.30 tirsdager. Oppstart er tirsdag 16. oktober. Vi kjører 5 ganger i høst, det vil si at siste gang er 13. november. Treningen varer i en time og påmelding er ikke nødvendig. NB! Ikke værforbehold!</text:p>
      <text:h text:style-name="Heading_20_2" text:outline-level="2"><text:bookmark-start text:name="__RefHeading___linker_4"/><text:bookmark-start text:name="linker"/>Linker<text:bookmark-end text:name="__RefHeading___linker_4"/><text:bookmark-end text:name="linker"/></text:h>
      <text:p text:style-name="Text_20_body"><text:a xlink:type="simple" xlink:href="http://aktivpt.custompublish.com/aktivbootcamp.84407.no.html" text:style-name="Internet_20_link" text:visited-style-name="Visited_20_Internet_20_Link">Aktiv BootCamp "trening med krutt i"</text:a></text:p>
      <text:h text:style-name="Heading_20_2" text:outline-level="2"><text:bookmark-start text:name="__RefHeading___medlemskap_i_meteorologen_bedriftsidrettslag_metbil_5"/><text:bookmark-start text:name="medlemskap_i_meteorologen_bedriftsidrettslag_metbil"/>Medlemskap i Meteorologen bedriftsidrettslag (MetBIL)<text:bookmark-end text:name="__RefHeading___medlemskap_i_meteorologen_bedriftsidrettslag_metbil_5"/><text:bookmark-end text:name="medlemskap_i_meteorologen_bedriftsidrettslag_metbil"/></text:h>
      <text:p text:style-name="Text_20_body"><draw:frame draw:style-name="mediaright" draw:name="1" text:anchor-type="paragraph" draw:z-index="1" svg:width="5.2916666666667cm" svg:height="3.5111764705882cm"><draw:image xlink:href="Pictures/da0ca3a9f72fabafceeabcb4de775489.jpg" xlink:type="simple" xlink:show="embed" xlink:actuate="onLoad"/></draw:frame>
Vi oppfordrer alle til å bli medlem i bedriftsidrettslaget. Som medlem er du med på å opprettholde aktivitetstilbudet vi har, både faste aktiviteter, og ulike andre arrangementer.</text:p>
      <text:p text:style-name="Text_20_body">Hvis du lurer på noe i forhold til denne treningen er det bare hyggelig om du tar kontakt med enten,</text:p>
      <text:list text:style-name="List_20_1" text:continue-numbering="false">
        <text:list-item>
          <text:p text:style-name="List_20_1_Content_First"> <text:span text:style-name="Emphasis"><text:a xlink:type="simple" xlink:href="mailto:rune.larsen@met.no" text:style-name="Internet_20_link" text:visited-style-name="Visited_20_Internet_20_Link">Rune Larsen (3159)</text:a></text:span></text:p>
        </text:list-item>
        <text:list-item>
          <text:p text:style-name="List_20_1_Content_Last"> <text:span text:style-name="Emphasis"><text:a xlink:type="simple" xlink:href="mailto:karianne.odamark@met.no" text:style-name="Internet_20_link" text:visited-style-name="Visited_20_Internet_20_Link">Karianne Ødemark (3260)</text:a></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bootcamp</dc:title>
  </office:meta>
</office:document-meta>
</file>